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</style:style>
    <style:style style:name="ce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fo:background-color="#969696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6pt" style:font-size-asian="6pt" style:font-size-complex="6pt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transparent"/>
    </style:style>
    <style:style style:name="ce1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1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/>
    </style:style>
    <style:style style:name="ce1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FFFFFF" style:font-name="Dialog.plain" style:font-name-asian="Dialog.plain" style:font-name-complex="Dialog.plain" fo:font-size="2pt" style:font-size-asian="2pt" style:font-size-complex="2pt"/>
    </style:style>
    <style:style style:name="ce1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2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21" style:family="table-cell" style:parent-style-name="Default" style:data-style-name="N35">
      <style:table-cell-properties style:vertical-align="top" fo:wrap-option="wrap" fo:background-color="#969696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3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88395833333333cm" style:use-optimal-column-width="true"/>
    </style:style>
    <style:style style:name="co3" style:family="table-column">
      <style:table-column-properties fo:break-before="auto" style:column-width="3.14854166666667cm" style:use-optimal-column-width="true"/>
    </style:style>
    <style:style style:name="co4" style:family="table-column">
      <style:table-column-properties fo:break-before="auto" style:column-width="2.11666666666667cm" style:use-optimal-column-width="true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2.09020833333333cm" style:use-optimal-column-width="true"/>
    </style:style>
    <style:style style:name="co7" style:family="table-column">
      <style:table-column-properties fo:break-before="auto" style:column-width="2.19604166666667cm" style:use-optimal-column-width="true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2.96333333333333cm" style:use-optimal-column-width="true"/>
    </style:style>
    <style:style style:name="co10" style:family="table-column">
      <style:table-column-properties fo:break-before="auto" style:column-width="0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_1" table:style-name="ta1">
        <table:shapes>
          <draw:frame draw:z-index="1" draw:id="id0" draw:style-name="a0" draw:name="Picture 1" svg:x="0in" svg:y="0in" svg:width="0.84375in" svg:height="0.55208in" style:rel-width="scale" style:rel-height="scale">
            <draw:image xlink:href="media/image1.png" xlink:type="simple" xlink:show="embed" xlink:actuate="onLoad"/>
            <svg:title/>
            <svg:desc/>
          </draw:frame>
          <draw:frame draw:z-index="2" draw:id="id1" draw:style-name="a1" draw:name="Picture 2" svg:x="0in" svg:y="7.41667in" svg:width="0.94792in" svg:height="0.375in" style:rel-width="scale" style:rel-height="scale">
            <draw:image xlink:href="media/image2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 table:visibility="collapse"/>
        <table:table-column table:style-name="co11" table:number-columns-repeated="16373" table:default-cell-style-name="ce1"/>
        <table:table-row table:style-name="ro1">
          <table:table-cell table:number-columns-spanned="1" table:number-rows-spanned="3" table:style-name="ce9"/>
          <table:table-cell office:value-type="string" table:number-columns-spanned="8" table:number-rows-spanned="1" table:style-name="ce10">
            <text:p>TRIBUNAL DE CONTAS DO ESTADO DO ESPÍRITO SANTO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1">
            <text:p>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2">
            <text:p>PTC.01 - Relatório de Execução Orçamentária (Grupo/Elemento) - Agosto / 2026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table-cell office:value-type="string" table:style-name="ce2">
            <text:p/>
          </table:table-cell>
          <table:table-cell office:value-type="string" table:number-columns-spanned="10" table:number-rows-spanned="1" table:style-name="ce13">
            <text:p><text:s/>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4">
            <text:p>Unidade Gestora / Grupo de Despesa / Elemento</text:p>
          </table:table-cell>
          <table:table-cell office:value-type="string" table:number-columns-spanned="1" table:number-rows-spanned="2" table:style-name="ce15">
            <text:p>Dotação Atualizada<text:s/></text:p>
          </table:table-cell>
          <table:table-cell office:value-type="string" table:number-columns-spanned="1" table:number-rows-spanned="2" table:style-name="ce15">
            <text:p>Dotação Bloqueada</text:p>
          </table:table-cell>
          <table:table-cell office:value-type="string" table:number-columns-spanned="2" table:number-rows-spanned="1" table:style-name="ce15">
            <text:p>Despesas Empenhadas</text:p>
          </table:table-cell>
          <table:covered-table-cell/>
          <table:table-cell office:value-type="string" table:number-columns-spanned="2" table:number-rows-spanned="1" table:style-name="ce15">
            <text:p>Despesas Liquidada</text:p>
          </table:table-cell>
          <table:covered-table-cell/>
          <table:table-cell office:value-type="string" table:number-columns-spanned="2" table:number-rows-spanned="1" table:style-name="ce15">
            <text:p>Despesas Pagas</text:p>
          </table:table-cell>
          <table:covered-table-cell/>
          <table:table-cell office:value-type="string" table:number-columns-spanned="1" table:number-rows-spanned="2" table:style-name="ce15">
            <text:p>Saldo Disponível</text:p>
          </table:table-cell>
          <table:table-cell table:number-columns-repeated="16374" table:style-name="ce1"/>
        </table:table-row>
        <table:table-row table:style-name="ro1">
          <table:covered-table-cell/>
          <table:covered-table-cell/>
          <table:covered-table-cell/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string" table:style-name="ce4">
            <text:p>020101 - TRIBUNAL DE CONTAS DO ESTADO DO ESPÍRITO SANTO<text:s/></text:p>
          </table:table-cell>
          <table:table-cell office:value-type="float" office:value="231778717" table:style-name="ce21">
            <text:p><text:s/>231.778.717,00<text:s/></text:p>
          </table:table-cell>
          <table:table-cell office:value-type="float" office:value="600000" table:style-name="ce21">
            <text:p><text:s/>600.000,00<text:s/></text:p>
          </table:table-cell>
          <table:table-cell office:value-type="float" office:value="14259072.029999999" table:style-name="ce21">
            <text:p><text:s/>14.259.072,03<text:s/></text:p>
          </table:table-cell>
          <table:table-cell office:value-type="float" office:value="217510873.59999999" table:style-name="ce21">
            <text:p><text:s/>217.510.873,60<text:s/></text:p>
          </table:table-cell>
          <table:table-cell office:value-type="float" office:value="21064131.25" table:style-name="ce21">
            <text:p><text:s/>21.064.131,25<text:s/></text:p>
          </table:table-cell>
          <table:table-cell office:value-type="float" office:value="152771622.69999999" table:style-name="ce21">
            <text:p><text:s/>152.771.622,70<text:s/></text:p>
          </table:table-cell>
          <table:table-cell office:value-type="float" office:value="20981665.370000001" table:style-name="ce21">
            <text:p><text:s/>20.981.665,37<text:s/></text:p>
          </table:table-cell>
          <table:table-cell office:value-type="float" office:value="152015656.28" table:style-name="ce21">
            <text:p><text:s/>152.015.656,28<text:s/></text:p>
          </table:table-cell>
          <table:table-cell office:value-type="float" office:value="13487829.939999999" table:style-name="ce21">
            <text:p><text:s/>13.487.829,94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5">
            <text:p><text:s text:c="3"/>1 - PESSOAL E ENCARGOS SOCIAIS</text:p>
          </table:table-cell>
          <table:table-cell office:value-type="float" office:value="176244588" table:style-name="ce22">
            <text:p><text:s/>176.244.588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14381428.439999999" table:style-name="ce22">
            <text:p><text:s/>14.381.428,44<text:s/></text:p>
          </table:table-cell>
          <table:table-cell office:value-type="float" office:value="173903366.24000001" table:style-name="ce22">
            <text:p><text:s/>173.903.366,24<text:s/></text:p>
          </table:table-cell>
          <table:table-cell office:value-type="float" office:value="17997384.699999999" table:style-name="ce22">
            <text:p><text:s/>17.997.384,70<text:s/></text:p>
          </table:table-cell>
          <table:table-cell office:value-type="float" office:value="125460375.13" table:style-name="ce22">
            <text:p><text:s/>125.460.375,13<text:s/></text:p>
          </table:table-cell>
          <table:table-cell office:value-type="float" office:value="18011413.899999999" table:style-name="ce22">
            <text:p><text:s/>18.011.413,90<text:s/></text:p>
          </table:table-cell>
          <table:table-cell office:value-type="float" office:value="124867415.7" table:style-name="ce22">
            <text:p><text:s/>124.867.415,70<text:s/></text:p>
          </table:table-cell>
          <table:table-cell office:value-type="float" office:value="2311551.9300000002" table:style-name="ce22">
            <text:p><text:s/>2.311.551,93<text:s/>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6">
            <text:p><text:s text:c="6"/>01 - APOSENTADORIAS DO RPPS, RESERVA REMUNERADA E REFORMAS DOS MILITARES</text:p>
          </table:table-cell>
          <table:table-cell office:value-type="float" office:value="1521000" table:style-name="ce23">
            <text:p><text:s/>1.521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66000" table:style-name="ce23">
            <text:p><text:s/>1.266.000,00<text:s/></text:p>
          </table:table-cell>
          <table:table-cell office:value-type="float" office:value="1266000" table:style-name="ce23">
            <text:p><text:s/>1.266.000,00<text:s/></text:p>
          </table:table-cell>
          <table:table-cell office:value-type="float" office:value="16403.05" table:style-name="ce23">
            <text:p><text:s/>16.403,05<text:s/></text:p>
          </table:table-cell>
          <table:table-cell office:value-type="float" office:value="16403.05" table:style-name="ce23">
            <text:p><text:s/>16.403,05<text:s/></text:p>
          </table:table-cell>
          <table:table-cell office:value-type="float" office:value="15573.25" table:style-name="ce23">
            <text:p><text:s/>15.573,25<text:s/></text:p>
          </table:table-cell>
          <table:table-cell office:value-type="float" office:value="15573.25" table:style-name="ce23">
            <text:p><text:s/>15.573,25<text:s/></text:p>
          </table:table-cell>
          <table:table-cell office:value-type="float" office:value="255000" table:style-name="ce23">
            <text:p><text:s/>25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3 - PENSÕES DO RPPS E DO MILITAR</text:p>
          </table:table-cell>
          <table:table-cell office:value-type="float" office:value="45000" table:style-name="ce23">
            <text:p><text:s/>4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5000" table:style-name="ce23">
            <text:p><text:s/>4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4 - CONTRATAÇÃO POR TEMPO DETERMINADO</text:p>
          </table:table-cell>
          <table:table-cell office:value-type="float" office:value="6665132" table:style-name="ce23">
            <text:p><text:s/>6.665.13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25173.83" table:style-name="ce23">
            <text:p>-25.173,83<text:s/></text:p>
          </table:table-cell>
          <table:table-cell office:value-type="float" office:value="6598275.8300000001" table:style-name="ce23">
            <text:p><text:s/>6.598.275,83<text:s/></text:p>
          </table:table-cell>
          <table:table-cell office:value-type="float" office:value="539460.85" table:style-name="ce23">
            <text:p><text:s/>539.460,85<text:s/></text:p>
          </table:table-cell>
          <table:table-cell office:value-type="float" office:value="4190603.84" table:style-name="ce23">
            <text:p><text:s/>4.190.603,84<text:s/></text:p>
          </table:table-cell>
          <table:table-cell office:value-type="float" office:value="533524.1" table:style-name="ce23">
            <text:p><text:s/>533.524,10<text:s/></text:p>
          </table:table-cell>
          <table:table-cell office:value-type="float" office:value="4077811.01" table:style-name="ce23">
            <text:p><text:s/>4.077.811,01<text:s/></text:p>
          </table:table-cell>
          <table:table-cell office:value-type="float" office:value="45333.79" table:style-name="ce23">
            <text:p><text:s/>45.333,79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7 - CONTRIBUIÇÃO A ENTIDADES FECHADAS DE PREVIDÊNCIA</text:p>
          </table:table-cell>
          <table:table-cell office:value-type="float" office:value="410626" table:style-name="ce23">
            <text:p><text:s/>410.62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10281.7" table:style-name="ce23">
            <text:p><text:s/>410.281,70<text:s/></text:p>
          </table:table-cell>
          <table:table-cell office:value-type="float" office:value="44442.49" table:style-name="ce23">
            <text:p><text:s/>44.442,49<text:s/></text:p>
          </table:table-cell>
          <table:table-cell office:value-type="float" office:value="317376.01" table:style-name="ce23">
            <text:p><text:s/>317.376,01<text:s/></text:p>
          </table:table-cell>
          <table:table-cell office:value-type="float" office:value="44442.49" table:style-name="ce23">
            <text:p><text:s/>44.442,49<text:s/></text:p>
          </table:table-cell>
          <table:table-cell office:value-type="float" office:value="317376.01" table:style-name="ce23">
            <text:p><text:s/>317.376,01<text:s/></text:p>
          </table:table-cell>
          <table:table-cell office:value-type="float" office:value="344.3" table:style-name="ce23">
            <text:p><text:s/>344,3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1 - VENCIMENTOS E VANTAGENS FIXAS - PESSOAL CIVIL</text:p>
          </table:table-cell>
          <table:table-cell office:value-type="float" office:value="133433678" table:style-name="ce23">
            <text:p><text:s/>133.433.678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939075.060000001" table:style-name="ce23">
            <text:p><text:s/>12.939.075,06<text:s/></text:p>
          </table:table-cell>
          <table:table-cell office:value-type="float" office:value="132474979.04000001" table:style-name="ce23">
            <text:p><text:s/>132.474.979,04<text:s/></text:p>
          </table:table-cell>
          <table:table-cell office:value-type="float" office:value="12715739.93" table:style-name="ce23">
            <text:p><text:s/>12.715.739,93<text:s/></text:p>
          </table:table-cell>
          <table:table-cell office:value-type="float" office:value="99423397.950000003" table:style-name="ce23">
            <text:p><text:s/>99.423.397,95<text:s/></text:p>
          </table:table-cell>
          <table:table-cell office:value-type="float" office:value="12718817.66" table:style-name="ce23">
            <text:p><text:s/>12.718.817,66<text:s/></text:p>
          </table:table-cell>
          <table:table-cell office:value-type="float" office:value="99420986.090000004" table:style-name="ce23">
            <text:p><text:s/>99.420.986,09<text:s/></text:p>
          </table:table-cell>
          <table:table-cell office:value-type="float" office:value="950551.51" table:style-name="ce23">
            <text:p><text:s/>950.551,51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3 - OBRIGAÇÕES PATRONAIS</text:p>
          </table:table-cell>
          <table:table-cell office:value-type="float" office:value="18848403.699999999" table:style-name="ce23">
            <text:p><text:s/>18.848.403,7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8472.7900000000009" table:style-name="ce23">
            <text:p>-8.472,79<text:s/></text:p>
          </table:table-cell>
          <table:table-cell office:value-type="float" office:value="18283354.370000001" table:style-name="ce23">
            <text:p><text:s/>18.283.354,37<text:s/></text:p>
          </table:table-cell>
          <table:table-cell office:value-type="float" office:value="1551431.34" table:style-name="ce23">
            <text:p><text:s/>1.551.431,34<text:s/></text:p>
          </table:table-cell>
          <table:table-cell office:value-type="float" office:value="11905968.01" table:style-name="ce23">
            <text:p><text:s/>11.905.968,01<text:s/></text:p>
          </table:table-cell>
          <table:table-cell office:value-type="float" office:value="1535549.96" table:style-name="ce23">
            <text:p><text:s/>1.535.549,96<text:s/></text:p>
          </table:table-cell>
          <table:table-cell office:value-type="float" office:value="11445801.9" table:style-name="ce23">
            <text:p><text:s/>11.445.801,90<text:s/></text:p>
          </table:table-cell>
          <table:table-cell office:value-type="float" office:value="565049.32999999996" table:style-name="ce23">
            <text:p><text:s/>565.049,33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6 - OUTRAS DESPESAS VARIÁVEIS - PESSOAL CIVIL</text:p>
          </table:table-cell>
          <table:table-cell office:value-type="float" office:value="11834936" table:style-name="ce23">
            <text:p><text:s/>11.834.93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000" table:style-name="ce23">
            <text:p><text:s/>10.000,00<text:s/></text:p>
          </table:table-cell>
          <table:table-cell office:value-type="float" office:value="11402936" table:style-name="ce23">
            <text:p><text:s/>11.402.936,00<text:s/></text:p>
          </table:table-cell>
          <table:table-cell office:value-type="float" office:value="2841249.14" table:style-name="ce23">
            <text:p><text:s/>2.841.249,14<text:s/></text:p>
          </table:table-cell>
          <table:table-cell office:value-type="float" office:value="7634120.2199999997" table:style-name="ce23">
            <text:p><text:s/>7.634.120,22<text:s/></text:p>
          </table:table-cell>
          <table:table-cell office:value-type="float" office:value="2841249.14" table:style-name="ce23">
            <text:p><text:s/>2.841.249,14<text:s/></text:p>
          </table:table-cell>
          <table:table-cell office:value-type="float" office:value="7634120.2199999997" table:style-name="ce23">
            <text:p><text:s/>7.634.120,22<text:s/></text:p>
          </table:table-cell>
          <table:table-cell office:value-type="float" office:value="432000" table:style-name="ce23">
            <text:p><text:s/>432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9643.1299999999992" table:style-name="ce23">
            <text:p><text:s/>9.643,13<text:s/></text:p>
          </table:table-cell>
          <table:table-cell office:value-type="float" office:value="390525.54" table:style-name="ce23">
            <text:p><text:s/>390.525,54<text:s/></text:p>
          </table:table-cell>
          <table:table-cell office:value-type="float" office:value="9643.1299999999992" table:style-name="ce23">
            <text:p><text:s/>9.643,13<text:s/></text:p>
          </table:table-cell>
          <table:table-cell office:value-type="float" office:value="390525.54" table:style-name="ce23">
            <text:p><text:s/>390.525,54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4 - INDENIZAÇÕES E RESTITUIÇÕES TRABALHISTAS</text:p>
          </table:table-cell>
          <table:table-cell office:value-type="float" office:value="1309312" table:style-name="ce23">
            <text:p><text:s/>1.309.31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00000" table:style-name="ce23">
            <text:p><text:s/>200.000,00<text:s/></text:p>
          </table:table-cell>
          <table:table-cell office:value-type="float" office:value="1309312" table:style-name="ce23">
            <text:p><text:s/>1.309.312,00<text:s/></text:p>
          </table:table-cell>
          <table:table-cell office:value-type="float" office:value="213983.99" table:style-name="ce23">
            <text:p><text:s/>213.983,99<text:s/></text:p>
          </table:table-cell>
          <table:table-cell office:value-type="float" office:value="1182408.46" table:style-name="ce23">
            <text:p><text:s/>1.182.408,46<text:s/></text:p>
          </table:table-cell>
          <table:table-cell office:value-type="float" office:value="213116.12" table:style-name="ce23">
            <text:p><text:s/>213.116,12<text:s/></text:p>
          </table:table-cell>
          <table:table-cell office:value-type="float" office:value="1176213.02" table:style-name="ce23">
            <text:p><text:s/>1.176.213,02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6 - RESSARCIMENTO DE DESPESAS DE PESSOAL REQUISITADO</text:p>
          </table:table-cell>
          <table:table-cell office:value-type="float" office:value="673773" table:style-name="ce23">
            <text:p><text:s/>673.773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55500" table:style-name="ce23">
            <text:p><text:s/>655.500,00<text:s/></text:p>
          </table:table-cell>
          <table:table-cell office:value-type="float" office:value="65030.78" table:style-name="ce23">
            <text:p><text:s/>65.030,78<text:s/></text:p>
          </table:table-cell>
          <table:table-cell office:value-type="float" office:value="399572.05" table:style-name="ce23">
            <text:p><text:s/>399.572,05<text:s/></text:p>
          </table:table-cell>
          <table:table-cell office:value-type="float" office:value="99498.05" table:style-name="ce23">
            <text:p><text:s/>99.498,05<text:s/></text:p>
          </table:table-cell>
          <table:table-cell office:value-type="float" office:value="389008.66" table:style-name="ce23">
            <text:p><text:s/>389.008,66<text:s/></text:p>
          </table:table-cell>
          <table:table-cell office:value-type="float" office:value="18273" table:style-name="ce23">
            <text:p><text:s/>18.273,00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3 - OUTRAS DESPESAS CORRENTES</text:p>
          </table:table-cell>
          <table:table-cell office:value-type="float" office:value="53067529" table:style-name="ce22">
            <text:p><text:s/>53.067.529,00<text:s/></text:p>
          </table:table-cell>
          <table:table-cell office:value-type="float" office:value="600000" table:style-name="ce22">
            <text:p><text:s/>600.000,00<text:s/></text:p>
          </table:table-cell>
          <table:table-cell office:value-type="float" office:value="-160446.41" table:style-name="ce22">
            <text:p>-160.446,41<text:s/></text:p>
          </table:table-cell>
          <table:table-cell office:value-type="float" office:value="42689247.380000003" table:style-name="ce22">
            <text:p><text:s/>42.689.247,38<text:s/></text:p>
          </table:table-cell>
          <table:table-cell office:value-type="float" office:value="3027727.55" table:style-name="ce22">
            <text:p><text:s/>3.027.727,55<text:s/></text:p>
          </table:table-cell>
          <table:table-cell office:value-type="float" office:value="26590569.620000001" table:style-name="ce22">
            <text:p><text:s/>26.590.569,62<text:s/></text:p>
          </table:table-cell>
          <table:table-cell office:value-type="float" office:value="2967652.47" table:style-name="ce22">
            <text:p><text:s/>2.967.652,47<text:s/></text:p>
          </table:table-cell>
          <table:table-cell office:value-type="float" office:value="26463982.629999999" table:style-name="ce22">
            <text:p><text:s/>26.463.982,63<text:s/></text:p>
          </table:table-cell>
          <table:table-cell office:value-type="float" office:value="9629547.9900000002" table:style-name="ce22">
            <text:p><text:s/>9.629.547,99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08 - OUTROS BENEFÍCIOS ASSISTENCIAIS DO SERVIDOR E DO MILITAR</text:p>
          </table:table-cell>
          <table:table-cell office:value-type="float" office:value="13856000" table:style-name="ce23">
            <text:p><text:s/>13.856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4227.95" table:style-name="ce23">
            <text:p>-4.227,95<text:s/></text:p>
          </table:table-cell>
          <table:table-cell office:value-type="float" office:value="10925205.41" table:style-name="ce23">
            <text:p><text:s/>10.925.205,41<text:s/></text:p>
          </table:table-cell>
          <table:table-cell office:value-type="float" office:value="1282357.8700000001" table:style-name="ce23">
            <text:p><text:s/>1.282.357,87<text:s/></text:p>
          </table:table-cell>
          <table:table-cell office:value-type="float" office:value="8507582.9600000009" table:style-name="ce23">
            <text:p><text:s/>8.507.582,96<text:s/></text:p>
          </table:table-cell>
          <table:table-cell office:value-type="float" office:value="1282549.0900000001" table:style-name="ce23">
            <text:p><text:s/>1.282.549,09<text:s/></text:p>
          </table:table-cell>
          <table:table-cell office:value-type="float" office:value="8507582.9600000009" table:style-name="ce23">
            <text:p><text:s/>8.507.582,96<text:s/></text:p>
          </table:table-cell>
          <table:table-cell office:value-type="float" office:value="2930219.03" table:style-name="ce23">
            <text:p><text:s/>2.930.219,03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14 - DIÁRIAS - CIVIL</text:p>
          </table:table-cell>
          <table:table-cell office:value-type="float" office:value="2257248.44" table:style-name="ce23">
            <text:p><text:s/>2.257.248,4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26929.06" table:style-name="ce23">
            <text:p><text:s/>226.929,06<text:s/></text:p>
          </table:table-cell>
          <table:table-cell office:value-type="float" office:value="1088980.69" table:style-name="ce23">
            <text:p><text:s/>1.088.980,69<text:s/></text:p>
          </table:table-cell>
          <table:table-cell office:value-type="float" office:value="226929.06" table:style-name="ce23">
            <text:p><text:s/>226.929,06<text:s/></text:p>
          </table:table-cell>
          <table:table-cell office:value-type="float" office:value="1088980.69" table:style-name="ce23">
            <text:p><text:s/>1.088.980,69<text:s/></text:p>
          </table:table-cell>
          <table:table-cell office:value-type="float" office:value="247974.84" table:style-name="ce23">
            <text:p><text:s/>247.974,84<text:s/></text:p>
          </table:table-cell>
          <table:table-cell office:value-type="float" office:value="1062809.96" table:style-name="ce23">
            <text:p><text:s/>1.062.809,96<text:s/></text:p>
          </table:table-cell>
          <table:table-cell office:value-type="float" office:value="1159654.4099999999" table:style-name="ce23">
            <text:p><text:s/>1.159.654,41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0 - MATERIAL DE CONSUMO</text:p>
          </table:table-cell>
          <table:table-cell office:value-type="float" office:value="914820.83" table:style-name="ce23">
            <text:p><text:s/>914.820,8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654.65" table:style-name="ce23">
            <text:p><text:s/>6.654,65<text:s/></text:p>
          </table:table-cell>
          <table:table-cell office:value-type="float" office:value="680182.46" table:style-name="ce23">
            <text:p><text:s/>680.182,46<text:s/></text:p>
          </table:table-cell>
          <table:table-cell office:value-type="float" office:value="113389.56" table:style-name="ce23">
            <text:p><text:s/>113.389,56<text:s/></text:p>
          </table:table-cell>
          <table:table-cell office:value-type="float" office:value="346780.36" table:style-name="ce23">
            <text:p><text:s/>346.780,36<text:s/></text:p>
          </table:table-cell>
          <table:table-cell office:value-type="float" office:value="92659.56" table:style-name="ce23">
            <text:p><text:s/>92.659,56<text:s/></text:p>
          </table:table-cell>
          <table:table-cell office:value-type="float" office:value="325596.89" table:style-name="ce23">
            <text:p><text:s/>325.596,89<text:s/></text:p>
          </table:table-cell>
          <table:table-cell office:value-type="float" office:value="224229.17" table:style-name="ce23">
            <text:p><text:s/>224.229,17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32 - MATERIAL, BEM OU SERVIÇO PARA DISTRIBUIÇÃO GRATUITA</text:p>
          </table:table-cell>
          <table:table-cell office:value-type="float" office:value="48125.27" table:style-name="ce23">
            <text:p><text:s/>48.125,2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840.56" table:style-name="ce23">
            <text:p><text:s/>3.840,56<text:s/></text:p>
          </table:table-cell>
          <table:table-cell office:value-type="float" office:value="4698.5600000000004" table:style-name="ce23">
            <text:p><text:s/>4.698,56<text:s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43426.71" table:style-name="ce23">
            <text:p><text:s/>43.426,71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3 - PASSAGENS E DESPESAS COM LOCOMOÇÃO</text:p>
          </table:table-cell>
          <table:table-cell office:value-type="float" office:value="1839915.19" table:style-name="ce23">
            <text:p><text:s/>1.839.915,1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52000" table:style-name="ce23">
            <text:p><text:s/>1.752.000,00<text:s/></text:p>
          </table:table-cell>
          <table:table-cell office:value-type="float" office:value="146913.29999999999" table:style-name="ce23">
            <text:p><text:s/>146.913,30<text:s/></text:p>
          </table:table-cell>
          <table:table-cell office:value-type="float" office:value="1094870.57" table:style-name="ce23">
            <text:p><text:s/>1.094.870,57<text:s/></text:p>
          </table:table-cell>
          <table:table-cell office:value-type="float" office:value="72665.11" table:style-name="ce23">
            <text:p><text:s/>72.665,11<text:s/></text:p>
          </table:table-cell>
          <table:table-cell office:value-type="float" office:value="1020622.38" table:style-name="ce23">
            <text:p><text:s/>1.020.622,38<text:s/></text:p>
          </table:table-cell>
          <table:table-cell office:value-type="float" office:value="87915.19" table:style-name="ce23">
            <text:p><text:s/>87.915,19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5 - SERVIÇOS DE CONSULTORIA</text:p>
          </table:table-cell>
          <table:table-cell office:value-type="float" office:value="70000" table:style-name="ce23">
            <text:p><text:s/>7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000" table:style-name="ce23">
            <text:p><text:s/>7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6 - OUTROS SERVIÇOS DE TERCEIROS - PESSOA FÍSICA</text:p>
          </table:table-cell>
          <table:table-cell office:value-type="float" office:value="2048764" table:style-name="ce23">
            <text:p><text:s/>2.048.764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7513.75" table:style-name="ce23">
            <text:p><text:s/>177.513,75<text:s/></text:p>
          </table:table-cell>
          <table:table-cell office:value-type="float" office:value="2047247.8" table:style-name="ce23">
            <text:p><text:s/>2.047.247,80<text:s/></text:p>
          </table:table-cell>
          <table:table-cell office:value-type="float" office:value="82635.3" table:style-name="ce23">
            <text:p><text:s/>82.635,30<text:s/></text:p>
          </table:table-cell>
          <table:table-cell office:value-type="float" office:value="688285.91" table:style-name="ce23">
            <text:p><text:s/>688.285,91<text:s/></text:p>
          </table:table-cell>
          <table:table-cell office:value-type="float" office:value="83248.479999999996" table:style-name="ce23">
            <text:p><text:s/>83.248,48<text:s/></text:p>
          </table:table-cell>
          <table:table-cell office:value-type="float" office:value="687582.37" table:style-name="ce23">
            <text:p><text:s/>687.582,37<text:s/></text:p>
          </table:table-cell>
          <table:table-cell office:value-type="float" office:value="1516.2" table:style-name="ce23">
            <text:p><text:s/>1.516,2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7 - LOCAÇÃO DE MÃO-DE-OBRA</text:p>
          </table:table-cell>
          <table:table-cell office:value-type="float" office:value="3168200" table:style-name="ce23">
            <text:p><text:s/>3.168.2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459158.39" table:style-name="ce23">
            <text:p>-459.158,39<text:s/></text:p>
          </table:table-cell>
          <table:table-cell office:value-type="float" office:value="2968533.77" table:style-name="ce23">
            <text:p><text:s/>2.968.533,77<text:s/></text:p>
          </table:table-cell>
          <table:table-cell office:value-type="float" office:value="318106.13" table:style-name="ce23">
            <text:p><text:s/>318.106,13<text:s/></text:p>
          </table:table-cell>
          <table:table-cell office:value-type="float" office:value="1763018.55" table:style-name="ce23">
            <text:p><text:s/>1.763.018,55<text:s/></text:p>
          </table:table-cell>
          <table:table-cell office:value-type="float" office:value="318106.13" table:style-name="ce23">
            <text:p><text:s/>318.106,13<text:s/></text:p>
          </table:table-cell>
          <table:table-cell office:value-type="float" office:value="1763018.55" table:style-name="ce23">
            <text:p><text:s/>1.763.018,55<text:s/></text:p>
          </table:table-cell>
          <table:table-cell office:value-type="float" office:value="159517.23000000001" table:style-name="ce23">
            <text:p><text:s/>159.517,23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9 - OUTROS SERVIÇOS DE TERCEIROS - PESSOA JURÍDICA</text:p>
          </table:table-cell>
          <table:table-cell office:value-type="float" office:value="6106769.6900000004" table:style-name="ce23">
            <text:p><text:s/>6.106.769,69<text:s/></text:p>
          </table:table-cell>
          <table:table-cell office:value-type="float" office:value="600000" table:style-name="ce23">
            <text:p><text:s/>600.000,00<text:s/></text:p>
          </table:table-cell>
          <table:table-cell office:value-type="float" office:value="154256.04999999999" table:style-name="ce23">
            <text:p><text:s/>154.256,05<text:s/></text:p>
          </table:table-cell>
          <table:table-cell office:value-type="float" office:value="3190540.02" table:style-name="ce23">
            <text:p><text:s/>3.190.540,02<text:s/></text:p>
          </table:table-cell>
          <table:table-cell office:value-type="float" office:value="340331.49" table:style-name="ce23">
            <text:p><text:s/>340.331,49<text:s/></text:p>
          </table:table-cell>
          <table:table-cell office:value-type="float" office:value="1692272.58" table:style-name="ce23">
            <text:p><text:s/>1.692.272,58<text:s/></text:p>
          </table:table-cell>
          <table:table-cell office:value-type="float" office:value="352864.22" table:style-name="ce23">
            <text:p><text:s/>352.864,22<text:s/></text:p>
          </table:table-cell>
          <table:table-cell office:value-type="float" office:value="1687991.52" table:style-name="ce23">
            <text:p><text:s/>1.687.991,52<text:s/></text:p>
          </table:table-cell>
          <table:table-cell office:value-type="float" office:value="2229370.3199999998" table:style-name="ce23">
            <text:p><text:s/>2.229.370,32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5725273.9000000004" table:style-name="ce23">
            <text:p><text:s/>5.725.273,9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300000" table:style-name="ce23">
            <text:p>-300.000,00<text:s/></text:p>
          </table:table-cell>
          <table:table-cell office:value-type="float" office:value="4641740.5199999996" table:style-name="ce23">
            <text:p><text:s/>4.641.740,52<text:s/></text:p>
          </table:table-cell>
          <table:table-cell office:value-type="float" office:value="512751.21" table:style-name="ce23">
            <text:p><text:s/>512.751,21<text:s/></text:p>
          </table:table-cell>
          <table:table-cell office:value-type="float" office:value="3274927.89" table:style-name="ce23">
            <text:p><text:s/>3.274.927,89<text:s/></text:p>
          </table:table-cell>
          <table:table-cell office:value-type="float" office:value="512751.21" table:style-name="ce23">
            <text:p><text:s/>512.751,21<text:s/></text:p>
          </table:table-cell>
          <table:table-cell office:value-type="float" office:value="3274927.89" table:style-name="ce23">
            <text:p><text:s/>3.274.927,89<text:s/></text:p>
          </table:table-cell>
          <table:table-cell office:value-type="float" office:value="1083533.3799999999" table:style-name="ce23">
            <text:p><text:s/>1.083.533,38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1 - CONTRIBUIÇÕES</text:p>
          </table:table-cell>
          <table:table-cell office:value-type="float" office:value="1230000" table:style-name="ce23">
            <text:p><text:s/>1.23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00000" table:style-name="ce23">
            <text:p><text:s/>1.1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130000" table:style-name="ce23">
            <text:p><text:s/>13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6 - AUXÍLIO-ALIMENTAÇÃO</text:p>
          </table:table-cell>
          <table:table-cell office:value-type="float" office:value="15225000" table:style-name="ce23">
            <text:p><text:s/>15.22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-2217.8200000000002" table:style-name="ce23">
            <text:p>-2.217,82<text:s/></text:p>
          </table:table-cell>
          <table:table-cell office:value-type="float" office:value="13735239.58" table:style-name="ce23">
            <text:p><text:s/>13.735.239,58<text:s/></text:p>
          </table:table-cell>
          <table:table-cell office:value-type="float" office:value="-7953.44" table:style-name="ce23">
            <text:p>-7.953,44<text:s/></text:p>
          </table:table-cell>
          <table:table-cell office:value-type="float" office:value="7667174.04" table:style-name="ce23">
            <text:p><text:s/>7.667.174,04<text:s/></text:p>
          </table:table-cell>
          <table:table-cell office:value-type="float" office:value="-7953.44" table:style-name="ce23">
            <text:p>-7.953,44<text:s/></text:p>
          </table:table-cell>
          <table:table-cell office:value-type="float" office:value="7667174.04" table:style-name="ce23">
            <text:p><text:s/>7.667.174,04<text:s/></text:p>
          </table:table-cell>
          <table:table-cell office:value-type="float" office:value="1487633.24" table:style-name="ce23">
            <text:p><text:s/>1.487.633,24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7 - OBRIGAÇÕES TRIBUTÁRIAS E CONTRIBUTIVAS</text:p>
          </table:table-cell>
          <table:table-cell office:value-type="float" office:value="71934.09" table:style-name="ce23">
            <text:p><text:s/>71.934,0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5963.68" table:style-name="ce23">
            <text:p><text:s/>35.963,68<text:s/></text:p>
          </table:table-cell>
          <table:table-cell office:value-type="float" office:value="51197.77" table:style-name="ce23">
            <text:p><text:s/>51.197,77<text:s/></text:p>
          </table:table-cell>
          <table:table-cell office:value-type="float" office:value="866.44" table:style-name="ce23">
            <text:p><text:s/>866,44<text:s/></text:p>
          </table:table-cell>
          <table:table-cell office:value-type="float" office:value="12533.59" table:style-name="ce23">
            <text:p><text:s/>12.533,59<text:s/></text:p>
          </table:table-cell>
          <table:table-cell office:value-type="float" office:value="866.44" table:style-name="ce23">
            <text:p><text:s/>866,44<text:s/></text:p>
          </table:table-cell>
          <table:table-cell office:value-type="float" office:value="12533.59" table:style-name="ce23">
            <text:p><text:s/>12.533,59<text:s/></text:p>
          </table:table-cell>
          <table:table-cell office:value-type="float" office:value="20736.32" table:style-name="ce23">
            <text:p><text:s/>20.736,32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9 - AUXÍLIO-TRANSPORTE</text:p>
          </table:table-cell>
          <table:table-cell office:value-type="float" office:value="295680" table:style-name="ce23">
            <text:p><text:s/>295.68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93916" table:style-name="ce23">
            <text:p><text:s/>293.916,00<text:s/></text:p>
          </table:table-cell>
          <table:table-cell office:value-type="float" office:value="8986.2000000000007" table:style-name="ce23">
            <text:p><text:s/>8.986,20<text:s/></text:p>
          </table:table-cell>
          <table:table-cell office:value-type="float" office:value="81837.2" table:style-name="ce23">
            <text:p><text:s/>81.837,20<text:s/></text:p>
          </table:table-cell>
          <table:table-cell office:value-type="float" office:value="9506.4" table:style-name="ce23">
            <text:p><text:s/>9.506,40<text:s/></text:p>
          </table:table-cell>
          <table:table-cell office:value-type="float" office:value="81837.2" table:style-name="ce23">
            <text:p><text:s/>81.837,20<text:s/></text:p>
          </table:table-cell>
          <table:table-cell office:value-type="float" office:value="1764" table:style-name="ce23">
            <text:p><text:s/>1.764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209797.59" table:style-name="ce23">
            <text:p><text:s/>209.797,5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09764.8" table:style-name="ce23">
            <text:p><text:s/>209.764,80<text:s/></text:p>
          </table:table-cell>
          <table:table-cell office:value-type="float" office:value="1515.87" table:style-name="ce23">
            <text:p><text:s/>1.515,87<text:s/></text:p>
          </table:table-cell>
          <table:table-cell office:value-type="float" office:value="92152.99" table:style-name="ce23">
            <text:p><text:s/>92.152,99<text:s/></text:p>
          </table:table-cell>
          <table:table-cell office:value-type="float" office:value="1515.87" table:style-name="ce23">
            <text:p><text:s/>1.515,87<text:s/></text:p>
          </table:table-cell>
          <table:table-cell office:value-type="float" office:value="92152.99" table:style-name="ce23">
            <text:p><text:s/>92.152,99<text:s/></text:p>
          </table:table-cell>
          <table:table-cell office:value-type="float" office:value="32.79" table:style-name="ce23">
            <text:p><text:s/>32,79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4 - INVESTIMENTOS</text:p>
          </table:table-cell>
          <table:table-cell office:value-type="float" office:value="2466600" table:style-name="ce22">
            <text:p><text:s/>2.466.600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38090" table:style-name="ce22">
            <text:p><text:s/>38.090,00<text:s/></text:p>
          </table:table-cell>
          <table:table-cell office:value-type="float" office:value="918259.98" table:style-name="ce22">
            <text:p><text:s/>918.259,98<text:s/></text:p>
          </table:table-cell>
          <table:table-cell office:value-type="float" office:value="39019" table:style-name="ce22">
            <text:p><text:s/>39.019,00<text:s/></text:p>
          </table:table-cell>
          <table:table-cell office:value-type="float" office:value="720677.95" table:style-name="ce22">
            <text:p><text:s/>720.677,95<text:s/></text:p>
          </table:table-cell>
          <table:table-cell office:value-type="float" office:value="2599" table:style-name="ce22">
            <text:p><text:s/>2.599,00<text:s/></text:p>
          </table:table-cell>
          <table:table-cell office:value-type="float" office:value="684257.95" table:style-name="ce22">
            <text:p><text:s/>684.257,95<text:s/></text:p>
          </table:table-cell>
          <table:table-cell office:value-type="float" office:value="1546730.02" table:style-name="ce22">
            <text:p><text:s/>1.546.730,02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0000" table:style-name="ce23">
            <text:p><text:s/>10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1 - OBRAS E INSTALAÇÕES</text:p>
          </table:table-cell>
          <table:table-cell office:value-type="float" office:value="220000" table:style-name="ce23">
            <text:p><text:s/>22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706.13" table:style-name="ce23">
            <text:p><text:s/>70.706,1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149293.87" table:style-name="ce23">
            <text:p><text:s/>149.293,87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2 - EQUIPAMENTOS E MATERIAL PERMANENTE</text:p>
          </table:table-cell>
          <table:table-cell office:value-type="float" office:value="2146600" table:style-name="ce23">
            <text:p><text:s/>2.146.6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8090" table:style-name="ce23">
            <text:p><text:s/>38.090,00<text:s/></text:p>
          </table:table-cell>
          <table:table-cell office:value-type="float" office:value="847553.85" table:style-name="ce23">
            <text:p><text:s/>847.553,85<text:s/></text:p>
          </table:table-cell>
          <table:table-cell office:value-type="float" office:value="39019" table:style-name="ce23">
            <text:p><text:s/>39.019,00<text:s/></text:p>
          </table:table-cell>
          <table:table-cell office:value-type="float" office:value="720063.15" table:style-name="ce23">
            <text:p><text:s/>720.063,15<text:s/></text:p>
          </table:table-cell>
          <table:table-cell office:value-type="float" office:value="2599" table:style-name="ce23">
            <text:p><text:s/>2.599,00<text:s/></text:p>
          </table:table-cell>
          <table:table-cell office:value-type="float" office:value="683643.15" table:style-name="ce23">
            <text:p><text:s/>683.643,15<text:s/></text:p>
          </table:table-cell>
          <table:table-cell office:value-type="float" office:value="1297436.1499999999" table:style-name="ce23">
            <text:p><text:s/>1.297.436,15<text:s/></text:p>
          </table:table-cell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6">
            <text:p>Impresso por Darcy Sales Filho <text:s/>em 04/09/2026 18:28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7">
            <text:p><text:s/>espaçamento<text:s/>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table:number-columns-spanned="1" table:number-rows-spanned="2" table:style-name="ce9"/>
          <table:table-cell office:value-type="string" table:number-columns-spanned="8" table:number-rows-spanned="1" table:style-name="ce19">
            <text:p>Sistema Integrado de Gestão das Finanças Públicas do ES - Gestão da SEFAZ</text:p>
          </table:table-cell>
          <table:covered-table-cell table:number-columns-repeated="7"/>
          <table:table-cell office:value-type="string" table:style-name="ce7">
            <text:p><text:s/></text:p>
          </table:table-cell>
          <table:table-cell table:number-columns-repeated="16374"/>
        </table:table-row>
        <table:table-row table:style-name="ro1">
          <table:covered-table-cell/>
          <table:table-cell table:number-columns-repeated="16383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18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style-name="ce8"/>
          <table:table-cell table:style-name="ce2"/>
          <table:table-cell table:number-columns-repeated="16382" table:style-name="ce1"/>
        </table:table-row>
        <table:table-row table:number-rows-repeated="2" table:style-name="ro1">
          <table:table-cell table:number-columns-repeated="2" table:style-name="ce2"/>
          <table:table-cell table:number-columns-repeated="16382" table:style-name="ce1"/>
        </table:table-row>
        <table:table-row table:number-rows-repeated="10" table:style-name="ro1">
          <table:table-cell table:number-columns-repeated="2" table:style-name="ce2"/>
          <table:table-cell table:number-columns-repeated="16382"/>
        </table:table-row>
        <table:table-row table:number-rows-repeated="10485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87401575in" fo:margin-right="0.787401575in" style:print-orientation="portrait" style:print-page-order="ttb" style:first-page-number="continue" style:scale-to="0%" style:table-centering="none" style:print="objects charts drawings"/>
      <style:header-style>
        <style:header-footer-properties fo:min-height="0.484251969in" fo:margin-left="0in" fo:margin-right="0in" fo:margin-bottom="0in"/>
      </style:header-style>
      <style:footer-style>
        <style:header-footer-properties fo:min-height="0.48425196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Darcy Sales Filho</dc:creator>
    <meta:creation-date>2026-09-04T21:30:14Z</meta:creation-date>
    <dc:date>2026-09-04T21:30:14Z</dc:date>
  </office:meta>
</office:document-meta>
</file>