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Dialog.plain" svg:font-family="Dialog.plain"/>
    <style:font-face style:name="Tahoma" svg:font-family="Tahoma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/>
    </style:style>
    <style:style style:name="ce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8pt" style:font-size-asian="8pt" style:font-size-complex="8pt"/>
    </style:style>
    <style:style style:name="ce3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fo:wrap-option="wrap" fo:background-color="#969696" style:repeat-content="false"/>
      <style:paragraph-properties fo:text-align="start" fo:margin-left="0cm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6pt" style:font-size-asian="6pt" style:font-size-complex="6pt"/>
    </style:style>
    <style:style style:name="ce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Dialog.plain" style:font-name-asian="Dialog.plain" style:font-name-complex="Dialog.plain" fo:font-size="7pt" style:font-size-asian="7pt" style:font-size-complex="7pt"/>
    </style:style>
    <style:style style:name="ce8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background-color="transparent"/>
    </style:style>
    <style:style style:name="ce10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 fo:font-size="11pt" style:font-size-asian="11pt" style:font-size-complex="11pt"/>
    </style:style>
    <style:style style:name="ce11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/>
    </style:style>
    <style:style style:name="ce1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end" fo:margin-right="0cm"/>
      <style:text-properties fo:color="#000000" style:font-name="Dialog.plain" style:font-name-asian="Dialog.plain" style:font-name-complex="Dialog.plai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7pt" style:font-size-asian="7pt" style:font-size-complex="7pt"/>
    </style:style>
    <style:style style:name="ce17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FFFFFF" style:font-name="Dialog.plain" style:font-name-asian="Dialog.plain" style:font-name-complex="Dialog.plain" fo:font-size="2pt" style:font-size-asian="2pt" style:font-size-complex="2pt"/>
    </style:style>
    <style:style style:name="ce18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color="#000000" style:font-name="Dialog.plain" style:font-name-asian="Dialog.plain" style:font-name-complex="Dialog.plain" fo:font-size="7pt" style:font-size-asian="7pt" style:font-size-complex="7pt"/>
    </style:style>
    <style:style style:name="ce20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8pt" style:font-size-asian="8pt" style:font-size-complex="8pt"/>
    </style:style>
    <style:style style:name="ce21" style:family="table-cell" style:parent-style-name="Default" style:data-style-name="N35">
      <style:table-cell-properties style:vertical-align="top" fo:wrap-option="wrap" fo:background-color="#969696" style:repeat-content="false"/>
      <style:paragraph-properties fo:text-align="end" fo:margin-right="0cm"/>
      <style:text-properties fo:color="#000000" style:font-name="Tahoma" style:font-name-asian="Tahoma" style:font-name-complex="Tahoma" fo:font-size="6pt" style:font-size-asian="6pt" style:font-size-complex="6pt" fo:font-weight="bold" style:font-weight-asian="bold" style:font-weight-complex="bold"/>
    </style:style>
    <style:style style:name="ce22" style:family="table-cell" style:parent-style-name="Default" style:data-style-name="N35">
      <style:table-cell-properties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6pt" style:font-size-asian="6pt" style:font-size-complex="6pt" fo:font-weight="bold" style:font-weight-asian="bold" style:font-weight-complex="bold"/>
    </style:style>
    <style:style style:name="ce23" style:family="table-cell" style:parent-style-name="Default" style:data-style-name="N35">
      <style:table-cell-properties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6pt" style:font-size-asian="6pt" style:font-size-complex="6pt"/>
    </style:style>
    <style:style style:name="co1" style:family="table-column">
      <style:table-column-properties fo:break-before="auto" style:column-width="7.40833333333333cm" style:use-optimal-column-width="true"/>
    </style:style>
    <style:style style:name="co2" style:family="table-column">
      <style:table-column-properties fo:break-before="auto" style:column-width="2.88395833333333cm" style:use-optimal-column-width="true"/>
    </style:style>
    <style:style style:name="co3" style:family="table-column">
      <style:table-column-properties fo:break-before="auto" style:column-width="2.91041666666667cm" style:use-optimal-column-width="true"/>
    </style:style>
    <style:style style:name="co4" style:family="table-column">
      <style:table-column-properties fo:break-before="auto" style:column-width="2.01083333333333cm" style:use-optimal-column-width="true"/>
    </style:style>
    <style:style style:name="co5" style:family="table-column">
      <style:table-column-properties fo:break-before="auto" style:column-width="2.19604166666667cm" style:use-optimal-column-width="true"/>
    </style:style>
    <style:style style:name="co6" style:family="table-column">
      <style:table-column-properties fo:break-before="auto" style:column-width="2.16958333333333cm" style:use-optimal-column-width="true"/>
    </style:style>
    <style:style style:name="co7" style:family="table-column">
      <style:table-column-properties fo:break-before="auto" style:column-width="2.301875cm" style:use-optimal-column-width="true"/>
    </style:style>
    <style:style style:name="co8" style:family="table-column">
      <style:table-column-properties fo:break-before="auto" style:column-width="2.59291666666667cm" style:use-optimal-column-width="true"/>
    </style:style>
    <style:style style:name="co9" style:family="table-column">
      <style:table-column-properties fo:break-before="auto" style:column-width="2.96333333333333cm" style:use-optimal-column-width="true"/>
    </style:style>
    <style:style style:name="co10" style:family="table-column">
      <style:table-column-properties fo:break-before="auto" style:column-width="0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ilha_1" table:style-name="ta1">
        <table:shapes>
          <draw:frame draw:z-index="1" draw:id="id0" draw:style-name="a0" draw:name="Picture 1" svg:x="0in" svg:y="0in" svg:width="0.84375in" svg:height="0.55208in" style:rel-width="scale" style:rel-height="scale">
            <draw:image xlink:href="media/image1.png" xlink:type="simple" xlink:show="embed" xlink:actuate="onLoad"/>
            <svg:title/>
            <svg:desc/>
          </draw:frame>
          <draw:frame draw:z-index="2" draw:id="id1" draw:style-name="a1" draw:name="Picture 2" svg:x="0in" svg:y="7.41667in" svg:width="0.94792in" svg:height="0.375in" style:rel-width="scale" style:rel-height="scale">
            <draw:image xlink:href="media/image2.png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default-cell-style-name="ce1" table:visibility="collapse"/>
        <table:table-column table:style-name="co11" table:number-columns-repeated="16373" table:default-cell-style-name="ce1"/>
        <table:table-row table:style-name="ro1">
          <table:table-cell table:number-columns-spanned="1" table:number-rows-spanned="3" table:style-name="ce9"/>
          <table:table-cell office:value-type="string" table:number-columns-spanned="8" table:number-rows-spanned="1" table:style-name="ce10">
            <text:p>TRIBUNAL DE CONTAS DO ESTADO DO ESPÍRITO SANTO</text:p>
          </table:table-cell>
          <table:covered-table-cell table:number-columns-repeated="7"/>
          <table:table-cell office:value-type="string" table:style-name="ce2">
            <text:p/>
          </table:table-cell>
          <table:table-cell office:value-type="string" table:style-name="ce2">
            <text:p/>
          </table:table-cell>
          <table:table-cell table:number-columns-repeated="16373"/>
        </table:table-row>
        <table:table-row table:style-name="ro1">
          <table:covered-table-cell/>
          <table:table-cell office:value-type="string" table:number-columns-spanned="8" table:number-rows-spanned="1" table:style-name="ce11">
            <text:p><text:s/></text:p>
          </table:table-cell>
          <table:covered-table-cell table:number-columns-repeated="7"/>
          <table:table-cell office:value-type="string" table:style-name="ce2">
            <text:p/>
          </table:table-cell>
          <table:table-cell office:value-type="string" table:style-name="ce2">
            <text:p/>
          </table:table-cell>
          <table:table-cell table:number-columns-repeated="16373"/>
        </table:table-row>
        <table:table-row table:style-name="ro1">
          <table:covered-table-cell/>
          <table:table-cell office:value-type="string" table:number-columns-spanned="8" table:number-rows-spanned="1" table:style-name="ce12">
            <text:p>PTC.01 - Relatório de Execução Orçamentária (Grupo/Elemento) - Julho / 2026<text:s/></text:p>
          </table:table-cell>
          <table:covered-table-cell table:number-columns-repeated="7"/>
          <table:table-cell office:value-type="string" table:style-name="ce2">
            <text:p/>
          </table:table-cell>
          <table:table-cell office:value-type="string" table:style-name="ce2">
            <text:p/>
          </table:table-cell>
          <table:table-cell table:number-columns-repeated="16373"/>
        </table:table-row>
        <table:table-row table:style-name="ro1">
          <table:table-cell office:value-type="string" table:style-name="ce2">
            <text:p/>
          </table:table-cell>
          <table:table-cell office:value-type="string" table:number-columns-spanned="10" table:number-rows-spanned="1" table:style-name="ce13">
            <text:p><text:s/>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14">
            <text:p>Unidade Gestora / Grupo de Despesa / Elemento</text:p>
          </table:table-cell>
          <table:table-cell office:value-type="string" table:number-columns-spanned="1" table:number-rows-spanned="2" table:style-name="ce15">
            <text:p>Dotação Atualizada<text:s/></text:p>
          </table:table-cell>
          <table:table-cell office:value-type="string" table:number-columns-spanned="1" table:number-rows-spanned="2" table:style-name="ce15">
            <text:p>Dotação Bloqueada</text:p>
          </table:table-cell>
          <table:table-cell office:value-type="string" table:number-columns-spanned="2" table:number-rows-spanned="1" table:style-name="ce15">
            <text:p>Despesas Empenhadas</text:p>
          </table:table-cell>
          <table:covered-table-cell/>
          <table:table-cell office:value-type="string" table:number-columns-spanned="2" table:number-rows-spanned="1" table:style-name="ce15">
            <text:p>Despesas Liquidada</text:p>
          </table:table-cell>
          <table:covered-table-cell/>
          <table:table-cell office:value-type="string" table:number-columns-spanned="2" table:number-rows-spanned="1" table:style-name="ce15">
            <text:p>Despesas Pagas</text:p>
          </table:table-cell>
          <table:covered-table-cell/>
          <table:table-cell office:value-type="string" table:number-columns-spanned="1" table:number-rows-spanned="2" table:style-name="ce15">
            <text:p>Saldo Disponível</text:p>
          </table:table-cell>
          <table:table-cell table:number-columns-repeated="16374" table:style-name="ce1"/>
        </table:table-row>
        <table:table-row table:style-name="ro1">
          <table:covered-table-cell/>
          <table:covered-table-cell/>
          <table:covered-table-cell/>
          <table:table-cell office:value-type="string" table:style-name="ce3">
            <text:p>No mês</text:p>
          </table:table-cell>
          <table:table-cell office:value-type="string" table:style-name="ce3">
            <text:p>Até o Mês</text:p>
          </table:table-cell>
          <table:table-cell office:value-type="string" table:style-name="ce3">
            <text:p>No mês</text:p>
          </table:table-cell>
          <table:table-cell office:value-type="string" table:style-name="ce3">
            <text:p>Até o mês</text:p>
          </table:table-cell>
          <table:table-cell office:value-type="string" table:style-name="ce3">
            <text:p>No mês</text:p>
          </table:table-cell>
          <table:table-cell office:value-type="string" table:style-name="ce3">
            <text:p>Até o Mês</text:p>
          </table:table-cell>
          <table:covered-table-cell/>
          <table:table-cell table:number-columns-repeated="16374" table:style-name="ce1"/>
        </table:table-row>
        <table:table-row table:style-name="ro2">
          <table:table-cell office:value-type="string" table:style-name="ce4">
            <text:p>020101 - TRIBUNAL DE CONTAS DO ESTADO DO ESPÍRITO SANTO<text:s/></text:p>
          </table:table-cell>
          <table:table-cell office:value-type="float" office:value="231778717" table:style-name="ce21">
            <text:p><text:s/>231.778.717,00<text:s/></text:p>
          </table:table-cell>
          <table:table-cell office:value-type="float" office:value="0" table:style-name="ce21">
            <text:p><text:s/>-<text:s text:c="3"/></text:p>
          </table:table-cell>
          <table:table-cell office:value-type="float" office:value="6194803.7400000002" table:style-name="ce21">
            <text:p><text:s/>6.194.803,74<text:s/></text:p>
          </table:table-cell>
          <table:table-cell office:value-type="float" office:value="203251801.56999999" table:style-name="ce21">
            <text:p><text:s/>203.251.801,57<text:s/></text:p>
          </table:table-cell>
          <table:table-cell office:value-type="float" office:value="20433257.289999999" table:style-name="ce21">
            <text:p><text:s/>20.433.257,29<text:s/></text:p>
          </table:table-cell>
          <table:table-cell office:value-type="float" office:value="131707491.45" table:style-name="ce21">
            <text:p><text:s/>131.707.491,45<text:s/></text:p>
          </table:table-cell>
          <table:table-cell office:value-type="float" office:value="23076651" table:style-name="ce21">
            <text:p><text:s/>23.076.651,00<text:s/></text:p>
          </table:table-cell>
          <table:table-cell office:value-type="float" office:value="131033990.91" table:style-name="ce21">
            <text:p><text:s/>131.033.990,91<text:s/></text:p>
          </table:table-cell>
          <table:table-cell office:value-type="float" office:value="28274566.620000001" table:style-name="ce21">
            <text:p><text:s/>28.274.566,62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5">
            <text:p><text:s text:c="3"/>1 - PESSOAL E ENCARGOS SOCIAIS</text:p>
          </table:table-cell>
          <table:table-cell office:value-type="float" office:value="176244588" table:style-name="ce22">
            <text:p><text:s/>176.244.588,00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31880.720000000001" table:style-name="ce22">
            <text:p><text:s/>31.880,72<text:s/></text:p>
          </table:table-cell>
          <table:table-cell office:value-type="float" office:value="159521937.80000001" table:style-name="ce22">
            <text:p><text:s/>159.521.937,80<text:s/></text:p>
          </table:table-cell>
          <table:table-cell office:value-type="float" office:value="16499272.58" table:style-name="ce22">
            <text:p><text:s/>16.499.272,58<text:s/></text:p>
          </table:table-cell>
          <table:table-cell office:value-type="float" office:value="107462990.43000001" table:style-name="ce22">
            <text:p><text:s/>107.462.990,43<text:s/></text:p>
          </table:table-cell>
          <table:table-cell office:value-type="float" office:value="16436586.4" table:style-name="ce22">
            <text:p><text:s/>16.436.586,40<text:s/></text:p>
          </table:table-cell>
          <table:table-cell office:value-type="float" office:value="106856001.8" table:style-name="ce22">
            <text:p><text:s/>106.856.001,80<text:s/></text:p>
          </table:table-cell>
          <table:table-cell office:value-type="float" office:value="16692980.369999999" table:style-name="ce22">
            <text:p><text:s/>16.692.980,37<text:s/>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6">
            <text:p><text:s text:c="6"/>01 - APOSENTADORIAS DO RPPS, RESERVA REMUNERADA E REFORMAS DOS MILITARES</text:p>
          </table:table-cell>
          <table:table-cell office:value-type="float" office:value="255000" table:style-name="ce23">
            <text:p><text:s/>255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55000" table:style-name="ce23">
            <text:p><text:s/>255.000,00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03 - PENSÕES DO RPPS E DO MILITAR</text:p>
          </table:table-cell>
          <table:table-cell office:value-type="float" office:value="45000" table:style-name="ce23">
            <text:p><text:s/>45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45000" table:style-name="ce23">
            <text:p><text:s/>45.000,00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04 - CONTRATAÇÃO POR TEMPO DETERMINADO</text:p>
          </table:table-cell>
          <table:table-cell office:value-type="float" office:value="6665132" table:style-name="ce23">
            <text:p><text:s/>6.665.132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-20159.96" table:style-name="ce23">
            <text:p>-20.159,96<text:s/></text:p>
          </table:table-cell>
          <table:table-cell office:value-type="float" office:value="6623449.6600000001" table:style-name="ce23">
            <text:p><text:s/>6.623.449,66<text:s/></text:p>
          </table:table-cell>
          <table:table-cell office:value-type="float" office:value="592895.88" table:style-name="ce23">
            <text:p><text:s/>592.895,88<text:s/></text:p>
          </table:table-cell>
          <table:table-cell office:value-type="float" office:value="3651142.99" table:style-name="ce23">
            <text:p><text:s/>3.651.142,99<text:s/></text:p>
          </table:table-cell>
          <table:table-cell office:value-type="float" office:value="579864.82999999996" table:style-name="ce23">
            <text:p><text:s/>579.864,83<text:s/></text:p>
          </table:table-cell>
          <table:table-cell office:value-type="float" office:value="3544286.91" table:style-name="ce23">
            <text:p><text:s/>3.544.286,91<text:s/></text:p>
          </table:table-cell>
          <table:table-cell office:value-type="float" office:value="20159.96" table:style-name="ce23">
            <text:p><text:s/>20.159,96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07 - CONTRIBUIÇÃO A ENTIDADES FECHADAS DE PREVIDÊNCIA</text:p>
          </table:table-cell>
          <table:table-cell office:value-type="float" office:value="410626" table:style-name="ce23">
            <text:p><text:s/>410.626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-344.3" table:style-name="ce23">
            <text:p>-344,30<text:s/></text:p>
          </table:table-cell>
          <table:table-cell office:value-type="float" office:value="410281.7" table:style-name="ce23">
            <text:p><text:s/>410.281,70<text:s/></text:p>
          </table:table-cell>
          <table:table-cell office:value-type="float" office:value="42331.4" table:style-name="ce23">
            <text:p><text:s/>42.331,40<text:s/></text:p>
          </table:table-cell>
          <table:table-cell office:value-type="float" office:value="272933.52" table:style-name="ce23">
            <text:p><text:s/>272.933,52<text:s/></text:p>
          </table:table-cell>
          <table:table-cell office:value-type="float" office:value="42331.4" table:style-name="ce23">
            <text:p><text:s/>42.331,40<text:s/></text:p>
          </table:table-cell>
          <table:table-cell office:value-type="float" office:value="272933.52" table:style-name="ce23">
            <text:p><text:s/>272.933,52<text:s/></text:p>
          </table:table-cell>
          <table:table-cell office:value-type="float" office:value="344.3" table:style-name="ce23">
            <text:p><text:s/>344,30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11 - VENCIMENTOS E VANTAGENS FIXAS - PESSOAL CIVIL</text:p>
          </table:table-cell>
          <table:table-cell office:value-type="float" office:value="134779678" table:style-name="ce23">
            <text:p><text:s/>134.779.678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-69468.11" table:style-name="ce23">
            <text:p>-69.468,11<text:s/></text:p>
          </table:table-cell>
          <table:table-cell office:value-type="float" office:value="119535903.98" table:style-name="ce23">
            <text:p><text:s/>119.535.903,98<text:s/></text:p>
          </table:table-cell>
          <table:table-cell office:value-type="float" office:value="12770459.93" table:style-name="ce23">
            <text:p><text:s/>12.770.459,93<text:s/></text:p>
          </table:table-cell>
          <table:table-cell office:value-type="float" office:value="86707658.019999996" table:style-name="ce23">
            <text:p><text:s/>86.707.658,02<text:s/></text:p>
          </table:table-cell>
          <table:table-cell office:value-type="float" office:value="12764970.34" table:style-name="ce23">
            <text:p><text:s/>12.764.970,34<text:s/></text:p>
          </table:table-cell>
          <table:table-cell office:value-type="float" office:value="86702168.430000007" table:style-name="ce23">
            <text:p><text:s/>86.702.168,43<text:s/></text:p>
          </table:table-cell>
          <table:table-cell office:value-type="float" office:value="15235626.57" table:style-name="ce23">
            <text:p><text:s/>15.235.626,57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13 - OBRIGAÇÕES PATRONAIS</text:p>
          </table:table-cell>
          <table:table-cell office:value-type="float" office:value="18848403.699999999" table:style-name="ce23">
            <text:p><text:s/>18.848.403,7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-8146.91" table:style-name="ce23">
            <text:p>-8.146,91<text:s/></text:p>
          </table:table-cell>
          <table:table-cell office:value-type="float" office:value="18291827.16" table:style-name="ce23">
            <text:p><text:s/>18.291.827,16<text:s/></text:p>
          </table:table-cell>
          <table:table-cell office:value-type="float" office:value="1528421.73" table:style-name="ce23">
            <text:p><text:s/>1.528.421,73<text:s/></text:p>
          </table:table-cell>
          <table:table-cell office:value-type="float" office:value="10354536.67" table:style-name="ce23">
            <text:p><text:s/>10.354.536,67<text:s/></text:p>
          </table:table-cell>
          <table:table-cell office:value-type="float" office:value="1524457.32" table:style-name="ce23">
            <text:p><text:s/>1.524.457,32<text:s/></text:p>
          </table:table-cell>
          <table:table-cell office:value-type="float" office:value="9910251.9399999995" table:style-name="ce23">
            <text:p><text:s/>9.910.251,94<text:s/></text:p>
          </table:table-cell>
          <table:table-cell office:value-type="float" office:value="556576.54" table:style-name="ce23">
            <text:p><text:s/>556.576,54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16 - OUTRAS DESPESAS VARIÁVEIS - PESSOAL CIVIL</text:p>
          </table:table-cell>
          <table:table-cell office:value-type="float" office:value="11934936" table:style-name="ce23">
            <text:p><text:s/>11.934.936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1392936" table:style-name="ce23">
            <text:p><text:s/>11.392.936,00<text:s/></text:p>
          </table:table-cell>
          <table:table-cell office:value-type="float" office:value="1410690.13" table:style-name="ce23">
            <text:p><text:s/>1.410.690,13<text:s/></text:p>
          </table:table-cell>
          <table:table-cell office:value-type="float" office:value="4792871.08" table:style-name="ce23">
            <text:p><text:s/>4.792.871,08<text:s/></text:p>
          </table:table-cell>
          <table:table-cell office:value-type="float" office:value="1410690.13" table:style-name="ce23">
            <text:p><text:s/>1.410.690,13<text:s/></text:p>
          </table:table-cell>
          <table:table-cell office:value-type="float" office:value="4792871.08" table:style-name="ce23">
            <text:p><text:s/>4.792.871,08<text:s/></text:p>
          </table:table-cell>
          <table:table-cell office:value-type="float" office:value="542000" table:style-name="ce23">
            <text:p><text:s/>542.000,00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92 - DESPESAS DE EXERCÍCIOS ANTERIORES</text:p>
          </table:table-cell>
          <table:table-cell office:value-type="float" office:value="1502727.3" table:style-name="ce23">
            <text:p><text:s/>1.502.727,3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502727.3" table:style-name="ce23">
            <text:p><text:s/>1.502.727,30<text:s/></text:p>
          </table:table-cell>
          <table:table-cell office:value-type="float" office:value="6803.92" table:style-name="ce23">
            <text:p><text:s/>6.803,92<text:s/></text:p>
          </table:table-cell>
          <table:table-cell office:value-type="float" office:value="380882.41" table:style-name="ce23">
            <text:p><text:s/>380.882,41<text:s/></text:p>
          </table:table-cell>
          <table:table-cell office:value-type="float" office:value="6803.92" table:style-name="ce23">
            <text:p><text:s/>6.803,92<text:s/></text:p>
          </table:table-cell>
          <table:table-cell office:value-type="float" office:value="380882.41" table:style-name="ce23">
            <text:p><text:s/>380.882,41<text:s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94 - INDENIZAÇÕES E RESTITUIÇÕES TRABALHISTAS</text:p>
          </table:table-cell>
          <table:table-cell office:value-type="float" office:value="1129312" table:style-name="ce23">
            <text:p><text:s/>1.129.312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30000" table:style-name="ce23">
            <text:p><text:s/>130.000,00<text:s/></text:p>
          </table:table-cell>
          <table:table-cell office:value-type="float" office:value="1109312" table:style-name="ce23">
            <text:p><text:s/>1.109.312,00<text:s/></text:p>
          </table:table-cell>
          <table:table-cell office:value-type="float" office:value="79558.789999999994" table:style-name="ce23">
            <text:p><text:s/>79.558,79<text:s/></text:p>
          </table:table-cell>
          <table:table-cell office:value-type="float" office:value="968424.47" table:style-name="ce23">
            <text:p><text:s/>968.424,47<text:s/></text:p>
          </table:table-cell>
          <table:table-cell office:value-type="float" office:value="74231.22" table:style-name="ce23">
            <text:p><text:s/>74.231,22<text:s/></text:p>
          </table:table-cell>
          <table:table-cell office:value-type="float" office:value="963096.9" table:style-name="ce23">
            <text:p><text:s/>963.096,90<text:s/></text:p>
          </table:table-cell>
          <table:table-cell office:value-type="float" office:value="20000" table:style-name="ce23">
            <text:p><text:s/>20.000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96 - RESSARCIMENTO DE DESPESAS DE PESSOAL REQUISITADO</text:p>
          </table:table-cell>
          <table:table-cell office:value-type="float" office:value="673773" table:style-name="ce23">
            <text:p><text:s/>673.773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55500" table:style-name="ce23">
            <text:p><text:s/>655.500,00<text:s/></text:p>
          </table:table-cell>
          <table:table-cell office:value-type="float" office:value="68110.8" table:style-name="ce23">
            <text:p><text:s/>68.110,80<text:s/></text:p>
          </table:table-cell>
          <table:table-cell office:value-type="float" office:value="334541.27" table:style-name="ce23">
            <text:p><text:s/>334.541,27<text:s/></text:p>
          </table:table-cell>
          <table:table-cell office:value-type="float" office:value="33237.24" table:style-name="ce23">
            <text:p><text:s/>33.237,24<text:s/></text:p>
          </table:table-cell>
          <table:table-cell office:value-type="float" office:value="289510.61" table:style-name="ce23">
            <text:p><text:s/>289.510,61<text:s/></text:p>
          </table:table-cell>
          <table:table-cell office:value-type="float" office:value="18273" table:style-name="ce23">
            <text:p><text:s/>18.273,00<text:s/></text:p>
          </table:table-cell>
          <table:table-cell table:number-columns-repeated="16374"/>
        </table:table-row>
        <table:table-row table:style-name="ro1">
          <table:table-cell office:value-type="string" table:style-name="ce5">
            <text:p><text:s text:c="3"/>3 - OUTRAS DESPESAS CORRENTES</text:p>
          </table:table-cell>
          <table:table-cell office:value-type="float" office:value="53067529" table:style-name="ce22">
            <text:p><text:s/>53.067.529,00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6160324.0199999996" table:style-name="ce22">
            <text:p><text:s/>6.160.324,02<text:s/></text:p>
          </table:table-cell>
          <table:table-cell office:value-type="float" office:value="42849693.789999999" table:style-name="ce22">
            <text:p><text:s/>42.849.693,79<text:s/></text:p>
          </table:table-cell>
          <table:table-cell office:value-type="float" office:value="3411075.56" table:style-name="ce22">
            <text:p><text:s/>3.411.075,56<text:s/></text:p>
          </table:table-cell>
          <table:table-cell office:value-type="float" office:value="23562842.07" table:style-name="ce22">
            <text:p><text:s/>23.562.842,07<text:s/></text:p>
          </table:table-cell>
          <table:table-cell office:value-type="float" office:value="6117155.4500000002" table:style-name="ce22">
            <text:p><text:s/>6.117.155,45<text:s/></text:p>
          </table:table-cell>
          <table:table-cell office:value-type="float" office:value="23496330.16" table:style-name="ce22">
            <text:p><text:s/>23.496.330,16<text:s/></text:p>
          </table:table-cell>
          <table:table-cell office:value-type="float" office:value="10096997.199999999" table:style-name="ce22">
            <text:p><text:s/>10.096.997,20<text:s/></text:p>
          </table:table-cell>
          <table:table-cell table:number-columns-repeated="16374"/>
        </table:table-row>
        <table:table-row table:style-name="ro3">
          <table:table-cell office:value-type="string" table:style-name="ce6">
            <text:p><text:s text:c="6"/>08 - OUTROS BENEFÍCIOS ASSISTENCIAIS DO SERVIDOR E DO MILITAR</text:p>
          </table:table-cell>
          <table:table-cell office:value-type="float" office:value="13856000" table:style-name="ce23">
            <text:p><text:s/>13.856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-5852.51" table:style-name="ce23">
            <text:p>-5.852,51<text:s/></text:p>
          </table:table-cell>
          <table:table-cell office:value-type="float" office:value="10929433.359999999" table:style-name="ce23">
            <text:p><text:s/>10.929.433,36<text:s/></text:p>
          </table:table-cell>
          <table:table-cell office:value-type="float" office:value="1141082.0900000001" table:style-name="ce23">
            <text:p><text:s/>1.141.082,09<text:s/></text:p>
          </table:table-cell>
          <table:table-cell office:value-type="float" office:value="7225225.0899999999" table:style-name="ce23">
            <text:p><text:s/>7.225.225,09<text:s/></text:p>
          </table:table-cell>
          <table:table-cell office:value-type="float" office:value="1140890.8700000001" table:style-name="ce23">
            <text:p><text:s/>1.140.890,87<text:s/></text:p>
          </table:table-cell>
          <table:table-cell office:value-type="float" office:value="7225033.8700000001" table:style-name="ce23">
            <text:p><text:s/>7.225.033,87<text:s/></text:p>
          </table:table-cell>
          <table:table-cell office:value-type="float" office:value="2925991.08" table:style-name="ce23">
            <text:p><text:s/>2.925.991,08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14 - DIÁRIAS - CIVIL</text:p>
          </table:table-cell>
          <table:table-cell office:value-type="float" office:value="2085248.44" table:style-name="ce23">
            <text:p><text:s/>2.085.248,44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69464.91" table:style-name="ce23">
            <text:p><text:s/>169.464,91<text:s/></text:p>
          </table:table-cell>
          <table:table-cell office:value-type="float" office:value="862051.63" table:style-name="ce23">
            <text:p><text:s/>862.051,63<text:s/></text:p>
          </table:table-cell>
          <table:table-cell office:value-type="float" office:value="169464.91" table:style-name="ce23">
            <text:p><text:s/>169.464,91<text:s/></text:p>
          </table:table-cell>
          <table:table-cell office:value-type="float" office:value="862051.63" table:style-name="ce23">
            <text:p><text:s/>862.051,63<text:s/></text:p>
          </table:table-cell>
          <table:table-cell office:value-type="float" office:value="131029" table:style-name="ce23">
            <text:p><text:s/>131.029,00<text:s/></text:p>
          </table:table-cell>
          <table:table-cell office:value-type="float" office:value="814835.12" table:style-name="ce23">
            <text:p><text:s/>814.835,12<text:s/></text:p>
          </table:table-cell>
          <table:table-cell office:value-type="float" office:value="1214583.47" table:style-name="ce23">
            <text:p><text:s/>1.214.583,47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0 - MATERIAL DE CONSUMO</text:p>
          </table:table-cell>
          <table:table-cell office:value-type="float" office:value="910869.12" table:style-name="ce23">
            <text:p><text:s/>910.869,12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47905.64" table:style-name="ce23">
            <text:p><text:s/>47.905,64<text:s/></text:p>
          </table:table-cell>
          <table:table-cell office:value-type="float" office:value="673527.81" table:style-name="ce23">
            <text:p><text:s/>673.527,81<text:s/></text:p>
          </table:table-cell>
          <table:table-cell office:value-type="float" office:value="31060.94" table:style-name="ce23">
            <text:p><text:s/>31.060,94<text:s/></text:p>
          </table:table-cell>
          <table:table-cell office:value-type="float" office:value="233390.8" table:style-name="ce23">
            <text:p><text:s/>233.390,80<text:s/></text:p>
          </table:table-cell>
          <table:table-cell office:value-type="float" office:value="78437.95" table:style-name="ce23">
            <text:p><text:s/>78.437,95<text:s/></text:p>
          </table:table-cell>
          <table:table-cell office:value-type="float" office:value="232937.33" table:style-name="ce23">
            <text:p><text:s/>232.937,33<text:s/></text:p>
          </table:table-cell>
          <table:table-cell office:value-type="float" office:value="207610.38" table:style-name="ce23">
            <text:p><text:s/>207.610,38<text:s/></text:p>
          </table:table-cell>
          <table:table-cell table:number-columns-repeated="16374"/>
        </table:table-row>
        <table:table-row table:style-name="ro3">
          <table:table-cell office:value-type="string" table:style-name="ce6">
            <text:p><text:s text:c="6"/>32 - MATERIAL, BEM OU SERVIÇO PARA DISTRIBUIÇÃO GRATUITA</text:p>
          </table:table-cell>
          <table:table-cell office:value-type="float" office:value="125000" table:style-name="ce23">
            <text:p><text:s/>125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858" table:style-name="ce23">
            <text:p><text:s/>858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24142" table:style-name="ce23">
            <text:p><text:s/>124.142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3 - PASSAGENS E DESPESAS COM LOCOMOÇÃO</text:p>
          </table:table-cell>
          <table:table-cell office:value-type="float" office:value="2049115.19" table:style-name="ce23">
            <text:p><text:s/>2.049.115,19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752000" table:style-name="ce23">
            <text:p><text:s/>1.752.000,00<text:s/></text:p>
          </table:table-cell>
          <table:table-cell office:value-type="float" office:value="227825.77" table:style-name="ce23">
            <text:p><text:s/>227.825,77<text:s/></text:p>
          </table:table-cell>
          <table:table-cell office:value-type="float" office:value="947957.27" table:style-name="ce23">
            <text:p><text:s/>947.957,27<text:s/></text:p>
          </table:table-cell>
          <table:table-cell office:value-type="float" office:value="227825.77" table:style-name="ce23">
            <text:p><text:s/>227.825,77<text:s/></text:p>
          </table:table-cell>
          <table:table-cell office:value-type="float" office:value="947957.27" table:style-name="ce23">
            <text:p><text:s/>947.957,27<text:s/></text:p>
          </table:table-cell>
          <table:table-cell office:value-type="float" office:value="297115.19" table:style-name="ce23">
            <text:p><text:s/>297.115,19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5 - SERVIÇOS DE CONSULTORIA</text:p>
          </table:table-cell>
          <table:table-cell office:value-type="float" office:value="70000" table:style-name="ce23">
            <text:p><text:s/>7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70000" table:style-name="ce23">
            <text:p><text:s/>70.000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6 - OUTROS SERVIÇOS DE TERCEIROS - PESSOA FÍSICA</text:p>
          </table:table-cell>
          <table:table-cell office:value-type="float" office:value="2115764" table:style-name="ce23">
            <text:p><text:s/>2.115.764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-209.77" table:style-name="ce23">
            <text:p>-209,77<text:s/></text:p>
          </table:table-cell>
          <table:table-cell office:value-type="float" office:value="1869734.05" table:style-name="ce23">
            <text:p><text:s/>1.869.734,05<text:s/></text:p>
          </table:table-cell>
          <table:table-cell office:value-type="float" office:value="86284.13" table:style-name="ce23">
            <text:p><text:s/>86.284,13<text:s/></text:p>
          </table:table-cell>
          <table:table-cell office:value-type="float" office:value="605650.61" table:style-name="ce23">
            <text:p><text:s/>605.650,61<text:s/></text:p>
          </table:table-cell>
          <table:table-cell office:value-type="float" office:value="84967.41" table:style-name="ce23">
            <text:p><text:s/>84.967,41<text:s/></text:p>
          </table:table-cell>
          <table:table-cell office:value-type="float" office:value="604333.89" table:style-name="ce23">
            <text:p><text:s/>604.333,89<text:s/></text:p>
          </table:table-cell>
          <table:table-cell office:value-type="float" office:value="246029.95" table:style-name="ce23">
            <text:p><text:s/>246.029,95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7 - LOCAÇÃO DE MÃO-DE-OBRA</text:p>
          </table:table-cell>
          <table:table-cell office:value-type="float" office:value="3468200" table:style-name="ce23">
            <text:p><text:s/>3.468.2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427692.16" table:style-name="ce23">
            <text:p><text:s/>3.427.692,16<text:s/></text:p>
          </table:table-cell>
          <table:table-cell office:value-type="float" office:value="158625.57999999999" table:style-name="ce23">
            <text:p><text:s/>158.625,58<text:s/></text:p>
          </table:table-cell>
          <table:table-cell office:value-type="float" office:value="1444912.42" table:style-name="ce23">
            <text:p><text:s/>1.444.912,42<text:s/></text:p>
          </table:table-cell>
          <table:table-cell office:value-type="float" office:value="158625.57999999999" table:style-name="ce23">
            <text:p><text:s/>158.625,58<text:s/></text:p>
          </table:table-cell>
          <table:table-cell office:value-type="float" office:value="1444912.42" table:style-name="ce23">
            <text:p><text:s/>1.444.912,42<text:s/></text:p>
          </table:table-cell>
          <table:table-cell office:value-type="float" office:value="358.84" table:style-name="ce23">
            <text:p><text:s/>358,84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9 - OUTROS SERVIÇOS DE TERCEIROS - PESSOA JURÍDICA</text:p>
          </table:table-cell>
          <table:table-cell office:value-type="float" office:value="5318520.57" table:style-name="ce23">
            <text:p><text:s/>5.318.520,57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27769.84" table:style-name="ce23">
            <text:p><text:s/>127.769,84<text:s/></text:p>
          </table:table-cell>
          <table:table-cell office:value-type="float" office:value="3036283.97" table:style-name="ce23">
            <text:p><text:s/>3.036.283,97<text:s/></text:p>
          </table:table-cell>
          <table:table-cell office:value-type="float" office:value="168244.26" table:style-name="ce23">
            <text:p><text:s/>168.244,26<text:s/></text:p>
          </table:table-cell>
          <table:table-cell office:value-type="float" office:value="1351941.09" table:style-name="ce23">
            <text:p><text:s/>1.351.941,09<text:s/></text:p>
          </table:table-cell>
          <table:table-cell office:value-type="float" office:value="174082.5" table:style-name="ce23">
            <text:p><text:s/>174.082,50<text:s/></text:p>
          </table:table-cell>
          <table:table-cell office:value-type="float" office:value="1335127.3" table:style-name="ce23">
            <text:p><text:s/>1.335.127,30<text:s/></text:p>
          </table:table-cell>
          <table:table-cell office:value-type="float" office:value="2242594.6" table:style-name="ce23">
            <text:p><text:s/>2.242.594,60<text:s/></text:p>
          </table:table-cell>
          <table:table-cell table:number-columns-repeated="16374"/>
        </table:table-row>
        <table:table-row table:style-name="ro3">
          <table:table-cell office:value-type="string" table:style-name="ce6">
            <text:p><text:s text:c="6"/>40 - SERVIÇOS DE TECNOLOGIA DA INFORMAÇÃO E COMUNICAÇÃO - PESSOA JURÍDICA</text:p>
          </table:table-cell>
          <table:table-cell office:value-type="float" office:value="6036400" table:style-name="ce23">
            <text:p><text:s/>6.036.4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61791.59" table:style-name="ce23">
            <text:p><text:s/>361.791,59<text:s/></text:p>
          </table:table-cell>
          <table:table-cell office:value-type="float" office:value="4941740.5199999996" table:style-name="ce23">
            <text:p><text:s/>4.941.740,52<text:s/></text:p>
          </table:table-cell>
          <table:table-cell office:value-type="float" office:value="182066" table:style-name="ce23">
            <text:p><text:s/>182.066,00<text:s/></text:p>
          </table:table-cell>
          <table:table-cell office:value-type="float" office:value="2762176.68" table:style-name="ce23">
            <text:p><text:s/>2.762.176,68<text:s/></text:p>
          </table:table-cell>
          <table:table-cell office:value-type="float" office:value="1802972.22" table:style-name="ce23">
            <text:p><text:s/>1.802.972,22<text:s/></text:p>
          </table:table-cell>
          <table:table-cell office:value-type="float" office:value="2762176.68" table:style-name="ce23">
            <text:p><text:s/>2.762.176,68<text:s/></text:p>
          </table:table-cell>
          <table:table-cell office:value-type="float" office:value="1094659.48" table:style-name="ce23">
            <text:p><text:s/>1.094.659,48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41 - CONTRIBUIÇÕES</text:p>
          </table:table-cell>
          <table:table-cell office:value-type="float" office:value="1230000" table:style-name="ce23">
            <text:p><text:s/>1.23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00000" table:style-name="ce23">
            <text:p><text:s/>100.000,00<text:s/></text:p>
          </table:table-cell>
          <table:table-cell office:value-type="float" office:value="1100000" table:style-name="ce23">
            <text:p><text:s/>1.100.000,00<text:s/></text:p>
          </table:table-cell>
          <table:table-cell office:value-type="float" office:value="100000" table:style-name="ce23">
            <text:p><text:s/>100.000,00<text:s/></text:p>
          </table:table-cell>
          <table:table-cell office:value-type="float" office:value="279253.73" table:style-name="ce23">
            <text:p><text:s/>279.253,73<text:s/></text:p>
          </table:table-cell>
          <table:table-cell office:value-type="float" office:value="100000" table:style-name="ce23">
            <text:p><text:s/>100.000,00<text:s/></text:p>
          </table:table-cell>
          <table:table-cell office:value-type="float" office:value="279253.73" table:style-name="ce23">
            <text:p><text:s/>279.253,73<text:s/></text:p>
          </table:table-cell>
          <table:table-cell office:value-type="float" office:value="130000" table:style-name="ce23">
            <text:p><text:s/>130.000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46 - AUXÍLIO-ALIMENTAÇÃO</text:p>
          </table:table-cell>
          <table:table-cell office:value-type="float" office:value="15225000" table:style-name="ce23">
            <text:p><text:s/>15.225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5359454.32" table:style-name="ce23">
            <text:p><text:s/>5.359.454,32<text:s/></text:p>
          </table:table-cell>
          <table:table-cell office:value-type="float" office:value="13737457.4" table:style-name="ce23">
            <text:p><text:s/>13.737.457,40<text:s/></text:p>
          </table:table-cell>
          <table:table-cell office:value-type="float" office:value="1135452.26" table:style-name="ce23">
            <text:p><text:s/>1.135.452,26<text:s/></text:p>
          </table:table-cell>
          <table:table-cell office:value-type="float" office:value="7675127.4800000004" table:style-name="ce23">
            <text:p><text:s/>7.675.127,48<text:s/></text:p>
          </table:table-cell>
          <table:table-cell office:value-type="float" office:value="2207874.73" table:style-name="ce23">
            <text:p><text:s/>2.207.874,73<text:s/></text:p>
          </table:table-cell>
          <table:table-cell office:value-type="float" office:value="7675127.4800000004" table:style-name="ce23">
            <text:p><text:s/>7.675.127,48<text:s/></text:p>
          </table:table-cell>
          <table:table-cell office:value-type="float" office:value="1485415.42" table:style-name="ce23">
            <text:p><text:s/>1.485.415,42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47 - OBRIGAÇÕES TRIBUTÁRIAS E CONTRIBUTIVAS</text:p>
          </table:table-cell>
          <table:table-cell office:value-type="float" office:value="71934.09" table:style-name="ce23">
            <text:p><text:s/>71.934,09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5234.09" table:style-name="ce23">
            <text:p><text:s/>15.234,09<text:s/></text:p>
          </table:table-cell>
          <table:table-cell office:value-type="float" office:value="405.51" table:style-name="ce23">
            <text:p><text:s/>405,51<text:s/></text:p>
          </table:table-cell>
          <table:table-cell office:value-type="float" office:value="11667.15" table:style-name="ce23">
            <text:p><text:s/>11.667,15<text:s/></text:p>
          </table:table-cell>
          <table:table-cell office:value-type="float" office:value="405.51" table:style-name="ce23">
            <text:p><text:s/>405,51<text:s/></text:p>
          </table:table-cell>
          <table:table-cell office:value-type="float" office:value="11667.15" table:style-name="ce23">
            <text:p><text:s/>11.667,15<text:s/></text:p>
          </table:table-cell>
          <table:table-cell office:value-type="float" office:value="56700" table:style-name="ce23">
            <text:p><text:s/>56.700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49 - AUXÍLIO-TRANSPORTE</text:p>
          </table:table-cell>
          <table:table-cell office:value-type="float" office:value="295680" table:style-name="ce23">
            <text:p><text:s/>295.68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93916" table:style-name="ce23">
            <text:p><text:s/>293.916,00<text:s/></text:p>
          </table:table-cell>
          <table:table-cell office:value-type="float" office:value="8522.1" table:style-name="ce23">
            <text:p><text:s/>8.522,10<text:s/></text:p>
          </table:table-cell>
          <table:table-cell office:value-type="float" office:value="72851" table:style-name="ce23">
            <text:p><text:s/>72.851,00<text:s/></text:p>
          </table:table-cell>
          <table:table-cell office:value-type="float" office:value="8001.9" table:style-name="ce23">
            <text:p><text:s/>8.001,90<text:s/></text:p>
          </table:table-cell>
          <table:table-cell office:value-type="float" office:value="72330.8" table:style-name="ce23">
            <text:p><text:s/>72.330,80<text:s/></text:p>
          </table:table-cell>
          <table:table-cell office:value-type="float" office:value="1764" table:style-name="ce23">
            <text:p><text:s/>1.764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92 - DESPESAS DE EXERCÍCIOS ANTERIORES</text:p>
          </table:table-cell>
          <table:table-cell office:value-type="float" office:value="209797.59" table:style-name="ce23">
            <text:p><text:s/>209.797,59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09764.8" table:style-name="ce23">
            <text:p><text:s/>209.764,80<text:s/></text:p>
          </table:table-cell>
          <table:table-cell office:value-type="float" office:value="2042.01" table:style-name="ce23">
            <text:p><text:s/>2.042,01<text:s/></text:p>
          </table:table-cell>
          <table:table-cell office:value-type="float" office:value="90637.119999999995" table:style-name="ce23">
            <text:p><text:s/>90.637,12<text:s/></text:p>
          </table:table-cell>
          <table:table-cell office:value-type="float" office:value="2042.01" table:style-name="ce23">
            <text:p><text:s/>2.042,01<text:s/></text:p>
          </table:table-cell>
          <table:table-cell office:value-type="float" office:value="90637.119999999995" table:style-name="ce23">
            <text:p><text:s/>90.637,12<text:s/></text:p>
          </table:table-cell>
          <table:table-cell office:value-type="float" office:value="32.79" table:style-name="ce23">
            <text:p><text:s/>32,79<text:s/></text:p>
          </table:table-cell>
          <table:table-cell table:number-columns-repeated="16374"/>
        </table:table-row>
        <table:table-row table:style-name="ro1">
          <table:table-cell office:value-type="string" table:style-name="ce5">
            <text:p><text:s text:c="3"/>4 - INVESTIMENTOS</text:p>
          </table:table-cell>
          <table:table-cell office:value-type="float" office:value="2466600" table:style-name="ce22">
            <text:p><text:s/>2.466.600,00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2599" table:style-name="ce22">
            <text:p><text:s/>2.599,00<text:s/></text:p>
          </table:table-cell>
          <table:table-cell office:value-type="float" office:value="880169.98" table:style-name="ce22">
            <text:p><text:s/>880.169,98<text:s/></text:p>
          </table:table-cell>
          <table:table-cell office:value-type="float" office:value="522909.15" table:style-name="ce22">
            <text:p><text:s/>522.909,15<text:s/></text:p>
          </table:table-cell>
          <table:table-cell office:value-type="float" office:value="681658.95" table:style-name="ce22">
            <text:p><text:s/>681.658,95<text:s/></text:p>
          </table:table-cell>
          <table:table-cell office:value-type="float" office:value="522909.15" table:style-name="ce22">
            <text:p><text:s/>522.909,15<text:s/></text:p>
          </table:table-cell>
          <table:table-cell office:value-type="float" office:value="681658.95" table:style-name="ce22">
            <text:p><text:s/>681.658,95<text:s/></text:p>
          </table:table-cell>
          <table:table-cell office:value-type="float" office:value="1484589.05" table:style-name="ce22">
            <text:p><text:s/>1.484.589,05<text:s/></text:p>
          </table:table-cell>
          <table:table-cell table:number-columns-repeated="16374"/>
        </table:table-row>
        <table:table-row table:style-name="ro3">
          <table:table-cell office:value-type="string" table:style-name="ce6">
            <text:p><text:s text:c="6"/>40 - SERVIÇOS DE TECNOLOGIA DA INFORMAÇÃO E COMUNICAÇÃO - PESSOA JURÍDICA</text:p>
          </table:table-cell>
          <table:table-cell office:value-type="float" office:value="100000" table:style-name="ce23">
            <text:p><text:s/>10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00000" table:style-name="ce23">
            <text:p><text:s/>100.000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51 - OBRAS E INSTALAÇÕES</text:p>
          </table:table-cell>
          <table:table-cell office:value-type="float" office:value="220000" table:style-name="ce23">
            <text:p><text:s/>22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70706.13" table:style-name="ce23">
            <text:p><text:s/>70.706,13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14.79999999999995" table:style-name="ce23">
            <text:p><text:s/>614,8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14.79999999999995" table:style-name="ce23">
            <text:p><text:s/>614,80<text:s/></text:p>
          </table:table-cell>
          <table:table-cell office:value-type="float" office:value="149293.87" table:style-name="ce23">
            <text:p><text:s/>149.293,87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52 - EQUIPAMENTOS E MATERIAL PERMANENTE</text:p>
          </table:table-cell>
          <table:table-cell office:value-type="float" office:value="2146600" table:style-name="ce23">
            <text:p><text:s/>2.146.6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599" table:style-name="ce23">
            <text:p><text:s/>2.599,00<text:s/></text:p>
          </table:table-cell>
          <table:table-cell office:value-type="float" office:value="809463.85" table:style-name="ce23">
            <text:p><text:s/>809.463,85<text:s/></text:p>
          </table:table-cell>
          <table:table-cell office:value-type="float" office:value="522909.15" table:style-name="ce23">
            <text:p><text:s/>522.909,15<text:s/></text:p>
          </table:table-cell>
          <table:table-cell office:value-type="float" office:value="681044.15" table:style-name="ce23">
            <text:p><text:s/>681.044,15<text:s/></text:p>
          </table:table-cell>
          <table:table-cell office:value-type="float" office:value="522909.15" table:style-name="ce23">
            <text:p><text:s/>522.909,15<text:s/></text:p>
          </table:table-cell>
          <table:table-cell office:value-type="float" office:value="681044.15" table:style-name="ce23">
            <text:p><text:s/>681.044,15<text:s/></text:p>
          </table:table-cell>
          <table:table-cell office:value-type="float" office:value="1235295.18" table:style-name="ce23">
            <text:p><text:s/>1.235.295,18<text:s/></text:p>
          </table:table-cell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16">
            <text:p>Impresso por Darcy Sales Filho <text:s/>em 07/08/2026 16:37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17">
            <text:p><text:s/>espaçamento<text:s/>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table:number-columns-spanned="1" table:number-rows-spanned="2" table:style-name="ce9"/>
          <table:table-cell office:value-type="string" table:number-columns-spanned="8" table:number-rows-spanned="1" table:style-name="ce19">
            <text:p>Sistema Integrado de Gestão das Finanças Públicas do ES - Gestão da SEFAZ</text:p>
          </table:table-cell>
          <table:covered-table-cell table:number-columns-repeated="7"/>
          <table:table-cell office:value-type="string" table:style-name="ce7">
            <text:p><text:s/></text:p>
          </table:table-cell>
          <table:table-cell table:number-columns-repeated="16374"/>
        </table:table-row>
        <table:table-row table:style-name="ro1">
          <table:covered-table-cell/>
          <table:table-cell table:number-columns-repeated="16383" table:style-name="ce1"/>
        </table:table-row>
        <table:table-row table:style-name="ro1">
          <table:table-cell table:number-columns-spanned="2" table:number-rows-spanned="1" table:style-name="ce20"/>
          <table:covered-table-cell/>
          <table:table-cell table:number-columns-repeated="16382" table:style-name="ce1"/>
        </table:table-row>
        <table:table-row table:style-name="ro1">
          <table:table-cell table:number-columns-spanned="2" table:number-rows-spanned="1" table:style-name="ce18"/>
          <table:covered-table-cell/>
          <table:table-cell table:number-columns-repeated="16382" table:style-name="ce1"/>
        </table:table-row>
        <table:table-row table:style-name="ro1">
          <table:table-cell table:number-columns-spanned="2" table:number-rows-spanned="1" table:style-name="ce20"/>
          <table:covered-table-cell/>
          <table:table-cell table:number-columns-repeated="16382" table:style-name="ce1"/>
        </table:table-row>
        <table:table-row table:style-name="ro1">
          <table:table-cell table:style-name="ce8"/>
          <table:table-cell table:style-name="ce2"/>
          <table:table-cell table:number-columns-repeated="16382" table:style-name="ce1"/>
        </table:table-row>
        <table:table-row table:number-rows-repeated="2" table:style-name="ro1">
          <table:table-cell table:number-columns-repeated="2" table:style-name="ce2"/>
          <table:table-cell table:number-columns-repeated="16382" table:style-name="ce1"/>
        </table:table-row>
        <table:table-row table:number-rows-repeated="10" table:style-name="ro1">
          <table:table-cell table:number-columns-repeated="2" table:style-name="ce2"/>
          <table:table-cell table:number-columns-repeated="16382"/>
        </table:table-row>
        <table:table-row table:number-rows-repeated="104851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Dialog.plain" svg:font-family="Dialog.plain"/>
    <style:font-face style:name="Tahoma" svg:font-family="Tahoma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87401575in" fo:margin-right="0.787401575in" style:print-orientation="portrait" style:print-page-order="ttb" style:first-page-number="continue" style:scale-to="0%" style:table-centering="none" style:print="objects charts drawings"/>
      <style:header-style>
        <style:header-footer-properties fo:min-height="0.484251969in" fo:margin-left="0in" fo:margin-right="0in" fo:margin-bottom="0in"/>
      </style:header-style>
      <style:footer-style>
        <style:header-footer-properties fo:min-height="0.48425196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creator>Darcy Sales Filho</dc:creator>
    <meta:creation-date>2026-08-07T19:39:18Z</meta:creation-date>
    <dc:date>2026-08-07T19:39:18Z</dc:date>
  </office:meta>
</office:document-meta>
</file>