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dia/image2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automatic-styles>
    <style:style style:name="ce1" style:family="table-cell" style:parent-style-name="Default" style:data-style-name="N0">
      <style:table-cell-properties style:vertical-align="automatic" fo:background-color="transparent"/>
    </style:style>
    <style:style style:name="ce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3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top" fo:wrap-option="wrap" fo:background-color="#969696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5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6pt" style:font-size-asian="6pt" style:font-size-complex="6pt"/>
    </style:style>
    <style:style style:name="ce7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9" style:family="table-cell" style:parent-style-name="Default" style:data-style-name="N0">
      <style:table-cell-properties style:vertical-align="automatic" fo:background-color="transparent"/>
    </style:style>
    <style:style style:name="ce10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1pt" style:font-size-asian="11pt" style:font-size-complex="11pt"/>
    </style:style>
    <style:style style:name="ce11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/>
    </style:style>
    <style:style style:name="ce12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center"/>
      <style:text-properties fo:color="#000000" style:font-name="Dialog.plain" style:font-name-asian="Dialog.plain" style:font-name-complex="Dialog.plain" fo:font-size="12pt" style:font-size-asian="12pt" style:font-size-complex="12pt" fo:font-weight="bold" style:font-weight-asian="bold" style:font-weight-complex="bold"/>
    </style:style>
    <style:style style:name="ce13" style:family="table-cell" style:parent-style-name="Default" style:data-style-name="N0">
      <style:table-cell-properties style:vertical-align="automatic" fo:wrap-option="wrap" fo:background-color="#FFFFFF" style:repeat-content="false"/>
      <style:paragraph-properties fo:text-align="end" fo:margin-right="0cm"/>
      <style:text-properties fo:color="#000000" style:font-name="Dialog.plain" style:font-name-asian="Dialog.plain" style:font-name-complex="Dialog.plain" fo:font-size="8pt" style:font-size-asian="8pt" style:font-size-complex="8pt"/>
    </style:style>
    <style:style style:name="ce1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5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  <style:text-properties fo:color="#000000" style:font-name="Tahoma" style:font-name-asian="Tahoma" style:font-name-complex="Tahoma" fo:font-size="7pt" style:font-size-asian="7pt" style:font-size-complex="7pt" fo:font-weight="bold" style:font-weight-asian="bold" style:font-weight-complex="bold"/>
    </style:style>
    <style:style style:name="ce16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7pt" style:font-size-asian="7pt" style:font-size-complex="7pt"/>
    </style:style>
    <style:style style:name="ce17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FFFFFF" style:font-name="Dialog.plain" style:font-name-asian="Dialog.plain" style:font-name-complex="Dialog.plain" fo:font-size="2pt" style:font-size-asian="2pt" style:font-size-complex="2pt"/>
    </style:style>
    <style:style style:name="ce18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 fo:font-weight="bold" style:font-weight-asian="bold" style:font-weight-complex="bold"/>
    </style:style>
    <style:style style:name="ce19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start" fo:margin-left="0cm"/>
      <style:text-properties fo:color="#000000" style:font-name="Dialog.plain" style:font-name-asian="Dialog.plain" style:font-name-complex="Dialog.plain" fo:font-size="7pt" style:font-size-asian="7pt" style:font-size-complex="7pt"/>
    </style:style>
    <style:style style:name="ce20" style:family="table-cell" style:parent-style-name="Default" style:data-style-name="N0">
      <style:table-cell-properties style:vertical-align="top" fo:wrap-option="wrap" fo:background-color="#FFFFFF" style:repeat-content="false"/>
      <style:paragraph-properties fo:text-align="start" fo:margin-left="0cm"/>
      <style:text-properties fo:color="#000000" style:font-name="Tahoma" style:font-name-asian="Tahoma" style:font-name-complex="Tahoma" fo:font-size="8pt" style:font-size-asian="8pt" style:font-size-complex="8pt"/>
    </style:style>
    <style:style style:name="ce21" style:family="table-cell" style:parent-style-name="Default" style:data-style-name="N35">
      <style:table-cell-properties style:vertical-align="top" fo:wrap-option="wrap" fo:background-color="#969696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2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 fo:font-weight="bold" style:font-weight-asian="bold" style:font-weight-complex="bold"/>
    </style:style>
    <style:style style:name="ce23" style:family="table-cell" style:parent-style-name="Default" style:data-style-name="N35">
      <style:table-cell-properties style:vertical-align="top" fo:wrap-option="wrap" fo:background-color="#FFFFFF" style:repeat-content="false"/>
      <style:paragraph-properties fo:text-align="end" fo:margin-right="0cm"/>
      <style:text-properties fo:color="#000000" style:font-name="Tahoma" style:font-name-asian="Tahoma" style:font-name-complex="Tahoma" fo:font-size="6pt" style:font-size-asian="6pt" style:font-size-complex="6pt"/>
    </style:style>
    <style:style style:name="co1" style:family="table-column">
      <style:table-column-properties fo:break-before="auto" style:column-width="7.40833333333333cm" style:use-optimal-column-width="true"/>
    </style:style>
    <style:style style:name="co2" style:family="table-column">
      <style:table-column-properties fo:break-before="auto" style:column-width="2.88395833333333cm" style:use-optimal-column-width="true"/>
    </style:style>
    <style:style style:name="co3" style:family="table-column">
      <style:table-column-properties fo:break-before="auto" style:column-width="3.14854166666667cm" style:use-optimal-column-width="true"/>
    </style:style>
    <style:style style:name="co4" style:family="table-column">
      <style:table-column-properties fo:break-before="auto" style:column-width="1.5875cm" style:use-optimal-column-width="true"/>
    </style:style>
    <style:style style:name="co5" style:family="table-column">
      <style:table-column-properties fo:break-before="auto" style:column-width="2.301875cm" style:use-optimal-column-width="true"/>
    </style:style>
    <style:style style:name="co6" style:family="table-column">
      <style:table-column-properties fo:break-before="auto" style:column-width="1.24354166666667cm" style:use-optimal-column-width="true"/>
    </style:style>
    <style:style style:name="co7" style:family="table-column">
      <style:table-column-properties fo:break-before="auto" style:column-width="2.19604166666667cm" style:use-optimal-column-width="true"/>
    </style:style>
    <style:style style:name="co8" style:family="table-column">
      <style:table-column-properties fo:break-before="auto" style:column-width="1.77270833333333cm" style:use-optimal-column-width="true"/>
    </style:style>
    <style:style style:name="co9" style:family="table-column">
      <style:table-column-properties fo:break-before="auto" style:column-width="2.59291666666667cm" style:use-optimal-column-width="true"/>
    </style:style>
    <style:style style:name="co10" style:family="table-column">
      <style:table-column-properties fo:break-before="auto" style:column-width="2.96333333333333cm" style:use-optimal-column-width="true"/>
    </style:style>
    <style:style style:name="co11" style:family="table-column">
      <style:table-column-properties fo:break-before="auto" style:column-width="0cm" style:use-optimal-column-width="true"/>
    </style:style>
    <style:style style:name="co12" style:family="table-column">
      <style:table-column-properties fo:break-before="auto" style:column-width="1.69333333333333cm"/>
    </style:style>
    <style:style style:name="ro1" style:family="table-row">
      <style:table-row-properties style:row-height="12.75pt" style:use-optimal-row-height="true" fo:break-before="auto"/>
    </style:style>
    <style:style style:name="ro2" style:family="table-row">
      <style:table-row-properties style:row-height="18pt" style:use-optimal-row-height="tru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/>
    </style:style>
    <style:style style:family="graphic" style:name="a1" style:parent-style-name="Graphics">
      <style:graphic-properties draw:fill="none" fo:clip="rect(0in, 0in, 0in, 0in)" draw:stroke="none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lanilha_1" table:style-name="ta1">
        <table:shapes>
          <draw:frame draw:z-index="1" draw:id="id0" draw:style-name="a0" draw:name="Picture 1" svg:x="0in" svg:y="0in" svg:width="0.84375in" svg:height="0.55208in" style:rel-width="scale" style:rel-height="scale">
            <draw:image xlink:href="media/image1.png" xlink:type="simple" xlink:show="embed" xlink:actuate="onLoad"/>
            <svg:title/>
            <svg:desc/>
          </draw:frame>
          <draw:frame draw:z-index="2" draw:id="id1" draw:style-name="a1" draw:name="Picture 2" svg:x="0in" svg:y="7.41667in" svg:width="0.94792in" svg:height="0.375in" style:rel-width="scale" style:rel-height="scale">
            <draw:image xlink:href="media/image2.png" xlink:type="simple" xlink:show="embed" xlink:actuate="onLoad"/>
            <svg:title/>
            <svg:desc/>
          </draw:frame>
        </table:shapes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 table:visibility="collapse"/>
        <table:table-column table:style-name="co12" table:number-columns-repeated="16373" table:default-cell-style-name="ce1"/>
        <table:table-row table:style-name="ro1">
          <table:table-cell table:number-columns-spanned="1" table:number-rows-spanned="3" table:style-name="ce9"/>
          <table:table-cell office:value-type="string" table:number-columns-spanned="8" table:number-rows-spanned="1" table:style-name="ce10">
            <text:p>TRIBUNAL DE CONTAS DO ESTADO DO ESPÍRITO SANTO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1">
            <text:p>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covered-table-cell/>
          <table:table-cell office:value-type="string" table:number-columns-spanned="8" table:number-rows-spanned="1" table:style-name="ce12">
            <text:p>PTC.01 - Relatório de Execução Orçamentária (Grupo/Elemento) - Setembro / 2026<text:s/></text:p>
          </table:table-cell>
          <table:covered-table-cell table:number-columns-repeated="7"/>
          <table:table-cell office:value-type="string" table:style-name="ce2">
            <text:p/>
          </table:table-cell>
          <table:table-cell office:value-type="string" table:style-name="ce2">
            <text:p/>
          </table:table-cell>
          <table:table-cell table:number-columns-repeated="16373"/>
        </table:table-row>
        <table:table-row table:style-name="ro1">
          <table:table-cell office:value-type="string" table:style-name="ce2">
            <text:p/>
          </table:table-cell>
          <table:table-cell office:value-type="string" table:number-columns-spanned="10" table:number-rows-spanned="1" table:style-name="ce13">
            <text:p><text:s/></text:p>
          </table:table-cell>
          <table:covered-table-cell table:number-columns-repeated="9"/>
          <table:table-cell table:number-columns-repeated="16373"/>
        </table:table-row>
        <table:table-row table:style-name="ro1">
          <table:table-cell office:value-type="string" table:number-columns-spanned="1" table:number-rows-spanned="2" table:style-name="ce14">
            <text:p>Unidade Gestora / Grupo de Despesa / Elemento</text:p>
          </table:table-cell>
          <table:table-cell office:value-type="string" table:number-columns-spanned="1" table:number-rows-spanned="2" table:style-name="ce15">
            <text:p>Dotação Atualizada<text:s/></text:p>
          </table:table-cell>
          <table:table-cell office:value-type="string" table:number-columns-spanned="1" table:number-rows-spanned="2" table:style-name="ce15">
            <text:p>Dotação Bloqueada</text:p>
          </table:table-cell>
          <table:table-cell office:value-type="string" table:number-columns-spanned="2" table:number-rows-spanned="1" table:style-name="ce15">
            <text:p>Despesas Empenhadas</text:p>
          </table:table-cell>
          <table:covered-table-cell/>
          <table:table-cell office:value-type="string" table:number-columns-spanned="2" table:number-rows-spanned="1" table:style-name="ce15">
            <text:p>Despesas Liquidada</text:p>
          </table:table-cell>
          <table:covered-table-cell/>
          <table:table-cell office:value-type="string" table:number-columns-spanned="2" table:number-rows-spanned="1" table:style-name="ce15">
            <text:p>Despesas Pagas</text:p>
          </table:table-cell>
          <table:covered-table-cell/>
          <table:table-cell office:value-type="string" table:number-columns-spanned="1" table:number-rows-spanned="2" table:style-name="ce15">
            <text:p>Saldo Disponível</text:p>
          </table:table-cell>
          <table:table-cell table:number-columns-repeated="16374" table:style-name="ce1"/>
        </table:table-row>
        <table:table-row table:style-name="ro1">
          <table:covered-table-cell/>
          <table:covered-table-cell/>
          <table:covered-table-cell/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table-cell office:value-type="string" table:style-name="ce3">
            <text:p>No mês</text:p>
          </table:table-cell>
          <table:table-cell office:value-type="string" table:style-name="ce3">
            <text:p>Até o Mês</text:p>
          </table:table-cell>
          <table:covered-table-cell/>
          <table:table-cell table:number-columns-repeated="16374" table:style-name="ce1"/>
        </table:table-row>
        <table:table-row table:style-name="ro2">
          <table:table-cell office:value-type="string" table:style-name="ce4">
            <text:p>020101 - TRIBUNAL DE CONTAS DO ESTADO DO ESPÍRITO SANTO<text:s/></text:p>
          </table:table-cell>
          <table:table-cell office:value-type="float" office:value="231778717" table:style-name="ce21">
            <text:p><text:s/>231.778.717,00<text:s/></text:p>
          </table:table-cell>
          <table:table-cell office:value-type="float" office:value="600000" table:style-name="ce21">
            <text:p><text:s/>600.000,00<text:s/></text:p>
          </table:table-cell>
          <table:table-cell office:value-type="float" office:value="21845.33" table:style-name="ce21">
            <text:p><text:s/>21.845,33<text:s/></text:p>
          </table:table-cell>
          <table:table-cell office:value-type="float" office:value="217532718.93000001" table:style-name="ce21">
            <text:p><text:s/>217.532.718,93<text:s/></text:p>
          </table:table-cell>
          <table:table-cell office:value-type="float" office:value="0" table:style-name="ce21">
            <text:p><text:s/>-<text:s text:c="3"/></text:p>
          </table:table-cell>
          <table:table-cell office:value-type="float" office:value="152771622.69999999" table:style-name="ce21">
            <text:p><text:s/>152.771.622,70<text:s/></text:p>
          </table:table-cell>
          <table:table-cell office:value-type="float" office:value="144913.32" table:style-name="ce21">
            <text:p><text:s/>144.913,32<text:s/></text:p>
          </table:table-cell>
          <table:table-cell office:value-type="float" office:value="152160569.59999999" table:style-name="ce21">
            <text:p><text:s/>152.160.569,60<text:s/></text:p>
          </table:table-cell>
          <table:table-cell office:value-type="float" office:value="13465984.609999999" table:style-name="ce21">
            <text:p><text:s/>13.465.984,61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5">
            <text:p><text:s text:c="3"/>1 - PESSOAL E ENCARGOS SOCIAIS</text:p>
          </table:table-cell>
          <table:table-cell office:value-type="float" office:value="176244588" table:style-name="ce22">
            <text:p><text:s/>176.244.588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173903366.24000001" table:style-name="ce22">
            <text:p><text:s/>173.903.366,24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125460375.13" table:style-name="ce22">
            <text:p><text:s/>125.460.375,13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124867415.7" table:style-name="ce22">
            <text:p><text:s/>124.867.415,70<text:s/></text:p>
          </table:table-cell>
          <table:table-cell office:value-type="float" office:value="2311551.9300000002" table:style-name="ce22">
            <text:p><text:s/>2.311.551,93<text:s/></text:p>
          </table:table-cell>
          <table:table-cell table:number-columns-repeated="16374" table:style-name="ce1"/>
        </table:table-row>
        <table:table-row table:style-name="ro3">
          <table:table-cell office:value-type="string" table:style-name="ce6">
            <text:p><text:s text:c="6"/>01 - APOSENTADORIAS DO RPPS, RESERVA REMUNERADA E REFORMAS DOS MILITARES</text:p>
          </table:table-cell>
          <table:table-cell office:value-type="float" office:value="1521000" table:style-name="ce23">
            <text:p><text:s/>1.521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66000" table:style-name="ce23">
            <text:p><text:s/>1.266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6403.05" table:style-name="ce23">
            <text:p><text:s/>16.403,05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5573.25" table:style-name="ce23">
            <text:p><text:s/>15.573,25<text:s/></text:p>
          </table:table-cell>
          <table:table-cell office:value-type="float" office:value="255000" table:style-name="ce23">
            <text:p><text:s/>25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3 - PENSÕES DO RPPS E DO MILITAR</text:p>
          </table:table-cell>
          <table:table-cell office:value-type="float" office:value="45000" table:style-name="ce23">
            <text:p><text:s/>4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5000" table:style-name="ce23">
            <text:p><text:s/>45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4 - CONTRATAÇÃO POR TEMPO DETERMINADO</text:p>
          </table:table-cell>
          <table:table-cell office:value-type="float" office:value="6665132" table:style-name="ce23">
            <text:p><text:s/>6.665.13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598275.8300000001" table:style-name="ce23">
            <text:p><text:s/>6.598.275,8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190603.84" table:style-name="ce23">
            <text:p><text:s/>4.190.603,8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077811.01" table:style-name="ce23">
            <text:p><text:s/>4.077.811,01<text:s/></text:p>
          </table:table-cell>
          <table:table-cell office:value-type="float" office:value="45333.79" table:style-name="ce23">
            <text:p><text:s/>45.333,79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07 - CONTRIBUIÇÃO A ENTIDADES FECHADAS DE PREVIDÊNCIA</text:p>
          </table:table-cell>
          <table:table-cell office:value-type="float" office:value="410626" table:style-name="ce23">
            <text:p><text:s/>410.62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10281.7" table:style-name="ce23">
            <text:p><text:s/>410.281,7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17376.01" table:style-name="ce23">
            <text:p><text:s/>317.376,01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17376.01" table:style-name="ce23">
            <text:p><text:s/>317.376,01<text:s/></text:p>
          </table:table-cell>
          <table:table-cell office:value-type="float" office:value="344.3" table:style-name="ce23">
            <text:p><text:s/>344,3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1 - VENCIMENTOS E VANTAGENS FIXAS - PESSOAL CIVIL</text:p>
          </table:table-cell>
          <table:table-cell office:value-type="float" office:value="133433678" table:style-name="ce23">
            <text:p><text:s/>133.433.678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32474979.04000001" table:style-name="ce23">
            <text:p><text:s/>132.474.979,0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99423397.950000003" table:style-name="ce23">
            <text:p><text:s/>99.423.397,95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99420986.090000004" table:style-name="ce23">
            <text:p><text:s/>99.420.986,09<text:s/></text:p>
          </table:table-cell>
          <table:table-cell office:value-type="float" office:value="950551.51" table:style-name="ce23">
            <text:p><text:s/>950.551,51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3 - OBRIGAÇÕES PATRONAIS</text:p>
          </table:table-cell>
          <table:table-cell office:value-type="float" office:value="18848403.699999999" table:style-name="ce23">
            <text:p><text:s/>18.848.403,7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8283354.370000001" table:style-name="ce23">
            <text:p><text:s/>18.283.354,3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905968.01" table:style-name="ce23">
            <text:p><text:s/>11.905.968,01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445801.9" table:style-name="ce23">
            <text:p><text:s/>11.445.801,90<text:s/></text:p>
          </table:table-cell>
          <table:table-cell office:value-type="float" office:value="565049.32999999996" table:style-name="ce23">
            <text:p><text:s/>565.049,33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16 - OUTRAS DESPESAS VARIÁVEIS - PESSOAL CIVIL</text:p>
          </table:table-cell>
          <table:table-cell office:value-type="float" office:value="11834936" table:style-name="ce23">
            <text:p><text:s/>11.834.93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402936" table:style-name="ce23">
            <text:p><text:s/>11.402.93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634120.2199999997" table:style-name="ce23">
            <text:p><text:s/>7.634.120,22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634120.2199999997" table:style-name="ce23">
            <text:p><text:s/>7.634.120,22<text:s/></text:p>
          </table:table-cell>
          <table:table-cell office:value-type="float" office:value="432000" table:style-name="ce23">
            <text:p><text:s/>432.000,00<text:s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502727.3" table:style-name="ce23">
            <text:p><text:s/>1.502.727,3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90525.54" table:style-name="ce23">
            <text:p><text:s/>390.525,5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90525.54" table:style-name="ce23">
            <text:p><text:s/>390.525,54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16374" table:style-name="ce1"/>
        </table:table-row>
        <table:table-row table:style-name="ro1">
          <table:table-cell office:value-type="string" table:style-name="ce6">
            <text:p><text:s text:c="6"/>94 - INDENIZAÇÕES E RESTITUIÇÕES TRABALHISTAS</text:p>
          </table:table-cell>
          <table:table-cell office:value-type="float" office:value="1309312" table:style-name="ce23">
            <text:p><text:s/>1.309.31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309312" table:style-name="ce23">
            <text:p><text:s/>1.309.312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82408.46" table:style-name="ce23">
            <text:p><text:s/>1.182.408,46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76213.02" table:style-name="ce23">
            <text:p><text:s/>1.176.213,02<text:s/></text:p>
          </table:table-cell>
          <table:table-cell office:value-type="float" office:value="0" table:style-name="ce23">
            <text:p><text:s/>-<text:s text:c="3"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6 - RESSARCIMENTO DE DESPESAS DE PESSOAL REQUISITADO</text:p>
          </table:table-cell>
          <table:table-cell office:value-type="float" office:value="673773" table:style-name="ce23">
            <text:p><text:s/>673.773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55500" table:style-name="ce23">
            <text:p><text:s/>655.5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99572.05" table:style-name="ce23">
            <text:p><text:s/>399.572,05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89008.66" table:style-name="ce23">
            <text:p><text:s/>389.008,66<text:s/></text:p>
          </table:table-cell>
          <table:table-cell office:value-type="float" office:value="18273" table:style-name="ce23">
            <text:p><text:s/>18.273,00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3 - OUTRAS DESPESAS CORRENTES</text:p>
          </table:table-cell>
          <table:table-cell office:value-type="float" office:value="53067529" table:style-name="ce22">
            <text:p><text:s/>53.067.529,00<text:s/></text:p>
          </table:table-cell>
          <table:table-cell office:value-type="float" office:value="600000" table:style-name="ce22">
            <text:p><text:s/>600.000,00<text:s/></text:p>
          </table:table-cell>
          <table:table-cell office:value-type="float" office:value="21845.33" table:style-name="ce22">
            <text:p><text:s/>21.845,33<text:s/></text:p>
          </table:table-cell>
          <table:table-cell office:value-type="float" office:value="42711092.710000001" table:style-name="ce22">
            <text:p><text:s/>42.711.092,71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26590569.620000001" table:style-name="ce22">
            <text:p><text:s/>26.590.569,62<text:s/></text:p>
          </table:table-cell>
          <table:table-cell office:value-type="float" office:value="108493.32" table:style-name="ce22">
            <text:p><text:s/>108.493,32<text:s/></text:p>
          </table:table-cell>
          <table:table-cell office:value-type="float" office:value="26572475.949999999" table:style-name="ce22">
            <text:p><text:s/>26.572.475,95<text:s/></text:p>
          </table:table-cell>
          <table:table-cell office:value-type="float" office:value="9607702.6600000001" table:style-name="ce22">
            <text:p><text:s/>9.607.702,66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08 - OUTROS BENEFÍCIOS ASSISTENCIAIS DO SERVIDOR E DO MILITAR</text:p>
          </table:table-cell>
          <table:table-cell office:value-type="float" office:value="13856000" table:style-name="ce23">
            <text:p><text:s/>13.856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925205.41" table:style-name="ce23">
            <text:p><text:s/>10.925.205,41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507582.9600000009" table:style-name="ce23">
            <text:p><text:s/>8.507.582,96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507582.9600000009" table:style-name="ce23">
            <text:p><text:s/>8.507.582,96<text:s/></text:p>
          </table:table-cell>
          <table:table-cell office:value-type="float" office:value="2930219.03" table:style-name="ce23">
            <text:p><text:s/>2.930.219,03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14 - DIÁRIAS - CIVIL</text:p>
          </table:table-cell>
          <table:table-cell office:value-type="float" office:value="2257248.44" table:style-name="ce23">
            <text:p><text:s/>2.257.248,4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1845.33" table:style-name="ce23">
            <text:p><text:s/>21.845,33<text:s/></text:p>
          </table:table-cell>
          <table:table-cell office:value-type="float" office:value="1110826.02" table:style-name="ce23">
            <text:p><text:s/>1.110.826,02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88980.69" table:style-name="ce23">
            <text:p><text:s/>1.088.980,69<text:s/></text:p>
          </table:table-cell>
          <table:table-cell office:value-type="float" office:value="8780.6" table:style-name="ce23">
            <text:p><text:s/>8.780,60<text:s/></text:p>
          </table:table-cell>
          <table:table-cell office:value-type="float" office:value="1071590.56" table:style-name="ce23">
            <text:p><text:s/>1.071.590,56<text:s/></text:p>
          </table:table-cell>
          <table:table-cell office:value-type="float" office:value="1137809.08" table:style-name="ce23">
            <text:p><text:s/>1.137.809,08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0 - MATERIAL DE CONSUMO</text:p>
          </table:table-cell>
          <table:table-cell office:value-type="float" office:value="914820.83" table:style-name="ce23">
            <text:p><text:s/>914.820,8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80182.46" table:style-name="ce23">
            <text:p><text:s/>680.182,46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46780.36" table:style-name="ce23">
            <text:p><text:s/>346.780,36<text:s/></text:p>
          </table:table-cell>
          <table:table-cell office:value-type="float" office:value="21183.47" table:style-name="ce23">
            <text:p><text:s/>21.183,47<text:s/></text:p>
          </table:table-cell>
          <table:table-cell office:value-type="float" office:value="346780.36" table:style-name="ce23">
            <text:p><text:s/>346.780,36<text:s/></text:p>
          </table:table-cell>
          <table:table-cell office:value-type="float" office:value="224229.17" table:style-name="ce23">
            <text:p><text:s/>224.229,17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32 - MATERIAL, BEM OU SERVIÇO PARA DISTRIBUIÇÃO GRATUITA</text:p>
          </table:table-cell>
          <table:table-cell office:value-type="float" office:value="48125.27" table:style-name="ce23">
            <text:p><text:s/>48.125,2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698.5600000000004" table:style-name="ce23">
            <text:p><text:s/>4.698,56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98.56" table:style-name="ce23">
            <text:p><text:s/>898,56<text:s/></text:p>
          </table:table-cell>
          <table:table-cell office:value-type="float" office:value="43426.71" table:style-name="ce23">
            <text:p><text:s/>43.426,71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3 - PASSAGENS E DESPESAS COM LOCOMOÇÃO</text:p>
          </table:table-cell>
          <table:table-cell office:value-type="float" office:value="1839915.19" table:style-name="ce23">
            <text:p><text:s/>1.839.915,1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52000" table:style-name="ce23">
            <text:p><text:s/>1.752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94870.57" table:style-name="ce23">
            <text:p><text:s/>1.094.870,57<text:s/></text:p>
          </table:table-cell>
          <table:table-cell office:value-type="float" office:value="74248.19" table:style-name="ce23">
            <text:p><text:s/>74.248,19<text:s/></text:p>
          </table:table-cell>
          <table:table-cell office:value-type="float" office:value="1094870.57" table:style-name="ce23">
            <text:p><text:s/>1.094.870,57<text:s/></text:p>
          </table:table-cell>
          <table:table-cell office:value-type="float" office:value="87915.19" table:style-name="ce23">
            <text:p><text:s/>87.915,19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5 - SERVIÇOS DE CONSULTORIA</text:p>
          </table:table-cell>
          <table:table-cell office:value-type="float" office:value="70000" table:style-name="ce23">
            <text:p><text:s/>7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000" table:style-name="ce23">
            <text:p><text:s/>7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6 - OUTROS SERVIÇOS DE TERCEIROS - PESSOA FÍSICA</text:p>
          </table:table-cell>
          <table:table-cell office:value-type="float" office:value="2048764" table:style-name="ce23">
            <text:p><text:s/>2.048.764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047247.8" table:style-name="ce23">
            <text:p><text:s/>2.047.247,8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88285.91" table:style-name="ce23">
            <text:p><text:s/>688.285,91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87582.37" table:style-name="ce23">
            <text:p><text:s/>687.582,37<text:s/></text:p>
          </table:table-cell>
          <table:table-cell office:value-type="float" office:value="1516.2" table:style-name="ce23">
            <text:p><text:s/>1.516,2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7 - LOCAÇÃO DE MÃO-DE-OBRA</text:p>
          </table:table-cell>
          <table:table-cell office:value-type="float" office:value="3168200" table:style-name="ce23">
            <text:p><text:s/>3.168.2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968533.77" table:style-name="ce23">
            <text:p><text:s/>2.968.533,7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63018.55" table:style-name="ce23">
            <text:p><text:s/>1.763.018,55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763018.55" table:style-name="ce23">
            <text:p><text:s/>1.763.018,55<text:s/></text:p>
          </table:table-cell>
          <table:table-cell office:value-type="float" office:value="159517.23000000001" table:style-name="ce23">
            <text:p><text:s/>159.517,23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39 - OUTROS SERVIÇOS DE TERCEIROS - PESSOA JURÍDICA</text:p>
          </table:table-cell>
          <table:table-cell office:value-type="float" office:value="6106769.6900000004" table:style-name="ce23">
            <text:p><text:s/>6.106.769,69<text:s/></text:p>
          </table:table-cell>
          <table:table-cell office:value-type="float" office:value="600000" table:style-name="ce23">
            <text:p><text:s/>6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190540.02" table:style-name="ce23">
            <text:p><text:s/>3.190.540,02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692272.58" table:style-name="ce23">
            <text:p><text:s/>1.692.272,58<text:s/></text:p>
          </table:table-cell>
          <table:table-cell office:value-type="float" office:value="4281.0600000000004" table:style-name="ce23">
            <text:p><text:s/>4.281,06<text:s/></text:p>
          </table:table-cell>
          <table:table-cell office:value-type="float" office:value="1692272.58" table:style-name="ce23">
            <text:p><text:s/>1.692.272,58<text:s/></text:p>
          </table:table-cell>
          <table:table-cell office:value-type="float" office:value="2229370.3199999998" table:style-name="ce23">
            <text:p><text:s/>2.229.370,32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5725273.9000000004" table:style-name="ce23">
            <text:p><text:s/>5.725.273,9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4641740.5199999996" table:style-name="ce23">
            <text:p><text:s/>4.641.740,52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274927.89" table:style-name="ce23">
            <text:p><text:s/>3.274.927,8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3274927.89" table:style-name="ce23">
            <text:p><text:s/>3.274.927,89<text:s/></text:p>
          </table:table-cell>
          <table:table-cell office:value-type="float" office:value="1083533.3799999999" table:style-name="ce23">
            <text:p><text:s/>1.083.533,38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1 - CONTRIBUIÇÕES</text:p>
          </table:table-cell>
          <table:table-cell office:value-type="float" office:value="1230000" table:style-name="ce23">
            <text:p><text:s/>1.23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100000" table:style-name="ce23">
            <text:p><text:s/>1.1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79253.73" table:style-name="ce23">
            <text:p><text:s/>279.253,73<text:s/></text:p>
          </table:table-cell>
          <table:table-cell office:value-type="float" office:value="130000" table:style-name="ce23">
            <text:p><text:s/>13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6 - AUXÍLIO-ALIMENTAÇÃO</text:p>
          </table:table-cell>
          <table:table-cell office:value-type="float" office:value="15225000" table:style-name="ce23">
            <text:p><text:s/>15.225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3735239.58" table:style-name="ce23">
            <text:p><text:s/>13.735.239,58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667174.04" table:style-name="ce23">
            <text:p><text:s/>7.667.174,04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667174.04" table:style-name="ce23">
            <text:p><text:s/>7.667.174,04<text:s/></text:p>
          </table:table-cell>
          <table:table-cell office:value-type="float" office:value="1487633.24" table:style-name="ce23">
            <text:p><text:s/>1.487.633,24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7 - OBRIGAÇÕES TRIBUTÁRIAS E CONTRIBUTIVAS</text:p>
          </table:table-cell>
          <table:table-cell office:value-type="float" office:value="71934.09" table:style-name="ce23">
            <text:p><text:s/>71.934,0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51197.77" table:style-name="ce23">
            <text:p><text:s/>51.197,77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533.59" table:style-name="ce23">
            <text:p><text:s/>12.533,5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2533.59" table:style-name="ce23">
            <text:p><text:s/>12.533,59<text:s/></text:p>
          </table:table-cell>
          <table:table-cell office:value-type="float" office:value="20736.32" table:style-name="ce23">
            <text:p><text:s/>20.736,32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49 - AUXÍLIO-TRANSPORTE</text:p>
          </table:table-cell>
          <table:table-cell office:value-type="float" office:value="295680" table:style-name="ce23">
            <text:p><text:s/>295.68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93916" table:style-name="ce23">
            <text:p><text:s/>293.916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1837.2" table:style-name="ce23">
            <text:p><text:s/>81.837,2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1837.2" table:style-name="ce23">
            <text:p><text:s/>81.837,20<text:s/></text:p>
          </table:table-cell>
          <table:table-cell office:value-type="float" office:value="1764" table:style-name="ce23">
            <text:p><text:s/>1.764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92 - DESPESAS DE EXERCÍCIOS ANTERIORES</text:p>
          </table:table-cell>
          <table:table-cell office:value-type="float" office:value="209797.59" table:style-name="ce23">
            <text:p><text:s/>209.797,5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209764.8" table:style-name="ce23">
            <text:p><text:s/>209.764,8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92152.99" table:style-name="ce23">
            <text:p><text:s/>92.152,99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92152.99" table:style-name="ce23">
            <text:p><text:s/>92.152,99<text:s/></text:p>
          </table:table-cell>
          <table:table-cell office:value-type="float" office:value="32.79" table:style-name="ce23">
            <text:p><text:s/>32,79<text:s/></text:p>
          </table:table-cell>
          <table:table-cell table:number-columns-repeated="16374"/>
        </table:table-row>
        <table:table-row table:style-name="ro1">
          <table:table-cell office:value-type="string" table:style-name="ce5">
            <text:p><text:s text:c="3"/>4 - INVESTIMENTOS</text:p>
          </table:table-cell>
          <table:table-cell office:value-type="float" office:value="2466600" table:style-name="ce22">
            <text:p><text:s/>2.466.600,00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918259.98" table:style-name="ce22">
            <text:p><text:s/>918.259,98<text:s/></text:p>
          </table:table-cell>
          <table:table-cell office:value-type="float" office:value="0" table:style-name="ce22">
            <text:p><text:s/>-<text:s text:c="3"/></text:p>
          </table:table-cell>
          <table:table-cell office:value-type="float" office:value="720677.95" table:style-name="ce22">
            <text:p><text:s/>720.677,95<text:s/></text:p>
          </table:table-cell>
          <table:table-cell office:value-type="float" office:value="36420" table:style-name="ce22">
            <text:p><text:s/>36.420,00<text:s/></text:p>
          </table:table-cell>
          <table:table-cell office:value-type="float" office:value="720677.95" table:style-name="ce22">
            <text:p><text:s/>720.677,95<text:s/></text:p>
          </table:table-cell>
          <table:table-cell office:value-type="float" office:value="1546730.02" table:style-name="ce22">
            <text:p><text:s/>1.546.730,02<text:s/></text:p>
          </table:table-cell>
          <table:table-cell table:number-columns-repeated="16374"/>
        </table:table-row>
        <table:table-row table:style-name="ro3">
          <table:table-cell office:value-type="string" table:style-name="ce6">
            <text:p><text:s text:c="6"/>40 - SERVIÇOS DE TECNOLOGIA DA INFORMAÇÃO E COMUNICAÇÃO - PESSOA JURÍDICA</text:p>
          </table:table-cell>
          <table:table-cell office:value-type="float" office:value="100000" table:style-name="ce23">
            <text:p><text:s/>10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100000" table:style-name="ce23">
            <text:p><text:s/>100.000,00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1 - OBRAS E INSTALAÇÕES</text:p>
          </table:table-cell>
          <table:table-cell office:value-type="float" office:value="220000" table:style-name="ce23">
            <text:p><text:s/>220.0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0706.13" table:style-name="ce23">
            <text:p><text:s/>70.706,13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614.79999999999995" table:style-name="ce23">
            <text:p><text:s/>614,80<text:s/></text:p>
          </table:table-cell>
          <table:table-cell office:value-type="float" office:value="149293.87" table:style-name="ce23">
            <text:p><text:s/>149.293,87<text:s/></text:p>
          </table:table-cell>
          <table:table-cell table:number-columns-repeated="16374"/>
        </table:table-row>
        <table:table-row table:style-name="ro1">
          <table:table-cell office:value-type="string" table:style-name="ce6">
            <text:p><text:s text:c="6"/>52 - EQUIPAMENTOS E MATERIAL PERMANENTE</text:p>
          </table:table-cell>
          <table:table-cell office:value-type="float" office:value="2146600" table:style-name="ce23">
            <text:p><text:s/>2.146.600,00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847553.85" table:style-name="ce23">
            <text:p><text:s/>847.553,85<text:s/></text:p>
          </table:table-cell>
          <table:table-cell office:value-type="float" office:value="0" table:style-name="ce23">
            <text:p><text:s/>-<text:s text:c="3"/></text:p>
          </table:table-cell>
          <table:table-cell office:value-type="float" office:value="720063.15" table:style-name="ce23">
            <text:p><text:s/>720.063,15<text:s/></text:p>
          </table:table-cell>
          <table:table-cell office:value-type="float" office:value="36420" table:style-name="ce23">
            <text:p><text:s/>36.420,00<text:s/></text:p>
          </table:table-cell>
          <table:table-cell office:value-type="float" office:value="720063.15" table:style-name="ce23">
            <text:p><text:s/>720.063,15<text:s/></text:p>
          </table:table-cell>
          <table:table-cell office:value-type="float" office:value="1297436.1499999999" table:style-name="ce23">
            <text:p><text:s/>1.297.436,15<text:s/></text:p>
          </table:table-cell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6">
            <text:p>Impresso por Darcy Sales Filho <text:s/>em 04/09/2026 11:56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office:value-type="string" table:number-columns-spanned="10" table:number-rows-spanned="1" table:style-name="ce17">
            <text:p><text:s/>espaçamento<text:s/></text:p>
          </table:table-cell>
          <table:covered-table-cell table:number-columns-repeated="9"/>
          <table:table-cell table:number-columns-repeated="16374"/>
        </table:table-row>
        <table:table-row table:style-name="ro1">
          <table:table-cell table:number-columns-spanned="1" table:number-rows-spanned="2" table:style-name="ce9"/>
          <table:table-cell office:value-type="string" table:number-columns-spanned="8" table:number-rows-spanned="1" table:style-name="ce19">
            <text:p>Sistema Integrado de Gestão das Finanças Públicas do ES - Gestão da SEFAZ</text:p>
          </table:table-cell>
          <table:covered-table-cell table:number-columns-repeated="7"/>
          <table:table-cell office:value-type="string" table:style-name="ce7">
            <text:p><text:s/></text:p>
          </table:table-cell>
          <table:table-cell table:number-columns-repeated="16374"/>
        </table:table-row>
        <table:table-row table:style-name="ro1">
          <table:covered-table-cell/>
          <table:table-cell table:number-columns-repeated="16383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18"/>
          <table:covered-table-cell/>
          <table:table-cell table:number-columns-repeated="16382" table:style-name="ce1"/>
        </table:table-row>
        <table:table-row table:style-name="ro1">
          <table:table-cell table:number-columns-spanned="2" table:number-rows-spanned="1" table:style-name="ce20"/>
          <table:covered-table-cell/>
          <table:table-cell table:number-columns-repeated="16382" table:style-name="ce1"/>
        </table:table-row>
        <table:table-row table:style-name="ro1">
          <table:table-cell table:style-name="ce8"/>
          <table:table-cell table:style-name="ce2"/>
          <table:table-cell table:number-columns-repeated="16382" table:style-name="ce1"/>
        </table:table-row>
        <table:table-row table:number-rows-repeated="2" table:style-name="ro1">
          <table:table-cell table:number-columns-repeated="2" table:style-name="ce2"/>
          <table:table-cell table:number-columns-repeated="16382" table:style-name="ce1"/>
        </table:table-row>
        <table:table-row table:number-rows-repeated="10" table:style-name="ro1">
          <table:table-cell table:number-columns-repeated="2" table:style-name="ce2"/>
          <table:table-cell table:number-columns-repeated="16382"/>
        </table:table-row>
        <table:table-row table:number-rows-repeated="1048518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Dialog.plain" svg:font-family="Dialog.plain"/>
    <style:font-face style:name="Tahoma" svg:font-family="Tahoma"/>
  </office:font-face-decls>
  <office:styles>
    <number:number-style style:name="N0">
      <number:number number:min-integer-digits="1"/>
    </number:number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style:style style:name="Default" style:family="table-cell" style:data-style-name="N0"/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5in" fo:margin-bottom="0.5in" fo:margin-left="0.787401575in" fo:margin-right="0.7874015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484251969in" fo:margin-left="0in" fo:margin-right="0in" fo:margin-bottom="0in"/>
      </style:header-style>
      <style:footer-style>
        <style:header-footer-properties fo:min-height="0.484251969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228</meta:generator>
    <dc:creator>Darcy Sales Filho</dc:creator>
    <meta:creation-date>2026-09-04T14:56:36Z</meta:creation-date>
    <dc:date>2026-09-04T14:56:36Z</dc:date>
  </office:meta>
</office:document-meta>
</file>